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росгвардейцы-задержали-подозреваемых-в-совершении-кражи"/>В МОСКВЕ РОСГВАРДЕЙЦЫ ЗАДЕРЖАЛИ ПОДОЗРЕВАЕМЫХ В СОВЕРШЕНИИ КРАЖИ<text:bookmark-end text:name="в-москве-росгвардейцы-задержали-подозреваемых-в-совершении-кражи"/></text:h>
      <text:p text:style-name="First_20_paragraph">03.02.2022</text:p>
      <text:p text:style-name="Text_20_body"><text:span text:style-name="T1">В Юго-западном административном округе сотрудники вневедомственной охраны Главного управления Росгвардии по городу Москве задержали троих москвичей, подозреваемых в краже.</text:span></text:p>
      <text:p text:style-name="Text_20_body">Поздним вечером автоэкипажу Росгвардии поступил сигнал «Тревога» с одного из охраняемых магазинов на Новоясеневском проспекте. Прибыв по адресу, стражи правопорядка выяснили, что несколько минут назад трое неизвестных совершили открытое хищение алкогольной продукции и товаров. После попытки сотрудником охраны пресечь противоправные действия, правонарушители оттолкнули его и скрылись. Просмотрев записи с камер видеонаблюдения, росгвардейцы приступили к розыску злоумышленников. Через несколько минут, схожие по приметам граждане были задержаны. Ими оказались местные жители от 22-х до 24-х лет.</text:p>
      <text:p text:style-name="Text_20_body">Для дальнейшего разбирательства молодые люди были переданы сотрудникам полиции.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10595024.html" office:name=""><text:span text:style-name="Definition">http://sevorehovo-borisovo.mos.ru/city-parking/paid-city-parking-on-the-street/news/detail/10595024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3:50Z</meta:creation-date>
    <dc:date>2023-07-20T12:03:50Z</dc:date>
  </office:meta>
</office:document-meta>
</file>