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-росгвардии-помог-потерявшемуся-московскому-школьнику"/>СОТРУДНИК РОСГВАРДИИ ПОМОГ ПОТЕРЯВШЕМУСЯ МОСКОВСКОМУ ШКОЛЬНИКУ<text:bookmark-end text:name="сотрудник-росгвардии-помог-потерявшемуся-московскому-школьнику"/></text:h>
      <text:p text:style-name="First_20_paragraph">10.02.2022</text:p>
      <text:p text:style-name="Text_20_body">СОТРУДНИК РОСГВАРДИИ ПОМОГ ПОТЕРЯВШЕМУСЯ МОСКОВСКОМУ ШКОЛЬНИКУ</text:p>
      <text:p text:style-name="Text_20_body"><text:span text:style-name="T1">На юго-западе столицы сотрудник вневедомственной охраны Главного управления Росгвардии по городу Москве оказал помощь 12-летнему мальчику, оказавшемуся в сложной ситуации.</text:span></text:p>
      <text:p text:style-name="Text_20_body">Находясь на дежурстве по охране одного из зданий на Ленинском проспекте, росгвардеец заметил на улице обеспокоенного ребёнка. Мальчик смотрел по сторонам и, как показалось сотруднику, искал помощи. Подойдя к нему, страж правопорядка выяснил, что школьник оказался в незнакомой местности и не может связаться с родственниками из-за разрядившегося мобильного телефона.</text:p>
      <text:p text:style-name="Text_20_body">Сотрудник вневедомственной охраны спросил у мальчика адрес его проживания и номер телефона родителей. Связавшись с ними, росгвардеец сообщил о месте нахождения ребёнка, после чего за ним приехал отец. </text:p>
      <text:p text:style-name="Text_20_body"><text:line-break/></text:p>
      <text:p text:style-name="Text_20_body">Адрес страницы: <text:a xlink:type="simple" xlink:href="http://sevorehovo-borisovo.mos.ru/city-parking/paid-city-parking-on-the-street/news/detail/10610442.html" office:name=""><text:span text:style-name="Definition">http://sevorehovo-borisovo.mos.ru/city-parking/paid-city-parking-on-the-street/news/detail/10610442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2:03:44Z</meta:creation-date>
    <dc:date>2023-07-20T12:03:44Z</dc:date>
  </office:meta>
</office:document-meta>
</file>