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исты-мосгаза-приступили-к-реконструкции-газопровода-расположенного-на-северо-западе-москвы"/>Специалисты МОСГАЗа приступили к реконструкции газопровода, расположенного на северо-западе Москвы<text:bookmark-end text:name="специалисты-мосгаза-приступили-к-реконструкции-газопровода-расположенного-на-северо-западе-москвы"/></text:h>
      <text:p text:style-name="First_20_paragraph">18.02.2022</text:p>
      <text:p text:style-name="Text_20_body">Столичные газовики в составе Комплекса городского хозяйства и Департамента ЖКХ Москвы в январе 2022 года приступили к работам по модернизации газопровода протяженностью <text:span text:style-name="T1">свыше двух километров</text:span>, пролегающего в районе Полесского и Врачебного проезда. Данный газопровод низкого давления диаметром от <text:span text:style-name="T1">63</text:span> до <text:span text:style-name="T1">225 мм</text:span> питает жилой фонд района Покровское-Стрешнево.</text:p>
      <text:p text:style-name="Text_20_body">В соответствии с <text:span text:style-name="T1">Производственной программой АО «МОСГАЗ» на 2022 год</text:span> на данном объекте предусмотрена перекладка газопровода открытым и закрытым способом.</text:p>
      <text:p text:style-name="Text_20_body">На сегодняшний день специалисты предприятия ведут работы по прокладке полиэтиленового газопровода, основным преимуществом которого является устойчивость к электрохимической коррозии. Кроме того, трубы покрыты защитной оболочкой из термопластика, позволяющей обеспечить дополнительную защиту поверхности от повреждений при протаскивании трубы через грунт.</text:p>
      <text:p text:style-name="Text_20_body"><text:span text:style-name="T2">«Сварка полиэтиленового газопровода проводится специальным автоматическим сварочным аппаратом, после чего специалисты лаборатории технадзора АО «МОСГАЗ» проверяют сварные соединения на соответствие необходимым стандартам. Проверка осуществляется двумя методами: визуально-измерительным и ультразвуковым. В рамках визуального метода замеряются геометрические размеры стыка, затем трубу исследуют с помощью специальных датчиков, подключенных к ультразвуковому аппарату.</text:span></text:p>
      <text:p text:style-name="Text_20_body"><text:span text:style-name="T2">Важно отметить, что все этапы работы по реконструкции данного объекта пройдут без отключения потребителей от газоснабжения. Обновленный газопровод прослужит более сорока лет»,</text:span> - рассказал <text:span text:style-name="T1">Генеральный директор АО «МОСГАЗ» Гасан Гасангаджиев.</text:span></text:p>
      <text:p text:style-name="Text_20_body">Завершение работ с последующим благоустройством территории планируется в четвертом квартале 2022 года.</text:p>
      <text:p text:style-name="Text_20_body"><text:line-break/></text:p>
      <text:p text:style-name="Text_20_body">Адрес страницы: <text:a xlink:type="simple" xlink:href="http://sevorehovo-borisovo.mos.ru/city-parking/paid-city-parking-on-the-street/news/detail/10630013.html" office:name=""><text:span text:style-name="Definition">http://sevorehovo-borisovo.mos.ru/city-parking/paid-city-parking-on-the-street/news/detail/10630013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2:03:37Z</meta:creation-date>
    <dc:date>2023-07-20T12:03:37Z</dc:date>
  </office:meta>
</office:document-meta>
</file>