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сгвардия-обеспечила-безопасность-на-московском-полумарафоне"/>РОСГВАРДИЯ ОБЕСПЕЧИЛА БЕЗОПАСНОСТЬ НА МОСКОВСКОМ ПОЛУМАРАФОНЕ<text:bookmark-end text:name="росгвардия-обеспечила-безопасность-на-московском-полумарафоне"/></text:h>
      <text:p text:style-name="First_20_paragraph">16.05.2022</text:p>
      <text:p text:style-name="Text_20_body">Сотрудники и военнослужащие подразделений Главного управления Росгвардии по г. Москве и соединения по охране общественного порядка Центрального округа войск национальной гвардии Российской Федерации совместно с полицейскими обеспечили общественную безопасность во время проведения полумарафона в Москве.</text:p>
      <text:p text:style-name="Text_20_body">Спортивное мероприятие проводилось впервые за 2 года. В состязании участвовали и профессиональные спортсмены, и любители. Были предусмотрены две беговые дистанции в 5 км и в 21 км 100 м, расположенные в историческом центре Москвы.</text:p>
      <text:p text:style-name="Text_20_body">Для обеспечения охраны общественного порядка и безопасности было задействовано более 550 сотрудников Росгвардии.</text:p>
      <text:p text:style-name="Text_20_body">Полумарафон посетили около 20 000 человек.</text:p>
      <text:p text:style-name="Text_20_body"><text:line-break/></text:p>
      <text:p text:style-name="Text_20_body">Адрес страницы: <text:a xlink:type="simple" xlink:href="http://sevorehovo-borisovo.mos.ru/city-parking/paid-city-parking-on-the-street/news/detail/10799367.html" office:name=""><text:span text:style-name="Definition">http://sevorehovo-borisovo.mos.ru/city-parking/paid-city-parking-on-the-street/news/detail/10799367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2:03:31Z</meta:creation-date>
    <dc:date>2023-07-20T12:03:31Z</dc:date>
  </office:meta>
</office:document-meta>
</file>