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-зоне-платной-парковки-шлагбаумы-во-дворах-установят-по-упрощенной-схеме"/>Собянин: В зоне платной парковки шлагбаумы во дворах установят по упрощенной схеме<text:bookmark-end text:name="собянин-в-зоне-платной-парковки-шлагбаумы-во-дворах-установят-по-упрощенной-схеме"/></text:h>
      <text:p text:style-name="First_20_paragraph">18.11.2015</text:p>
      <text:p text:style-name="Text_20_body">В ходе заседания правительства мэр Москвы Сергей Собянин сообщал, что в городе будут выделяться субсидии на установку шлагбаумов, которые буду устанавливаться в зоне платной парковки. Это необходимо во избежание во дворах скопления чужих машин.</text:p>
      <text:p text:style-name="Text_20_body">Для жителей домов, которые находятся в зоне платной парковки, острой проблемой всегда является нахождения чужих машин на территории двора. Многие автолюбители оставляют машины здесь, чтобы не платить за парковочное место.</text:p>
      <text:p text:style-name="Text_20_body">Для решения этой проблемы Правительство Москвы рекомендует жителям устанавливать ограждающие устройства (шлагбаумы), которые будт препятствовать въезду во дворы посторонних машин, но при этом не будут создавать проблем для пешеходов.</text:p>
      <text:p text:style-name="Text_20_body">Решение об установке шлагбаума должно быть принято общим собранием собственников квартир и должно быть согласовано советом депутатов муниципального округа. Расходы на установку и эксплуатацию шлагбаумов несут жители.</text:p>
      <text:p text:style-name="Text_20_body">Но для решения этой проблемы Правительство Москвы проведет эксперимент по выплате бюджетных субсидий, частично или полностью компенсирующих расходы граждан на установку шлагбаумов.</text:p>
      <text:p text:style-name="Text_20_body">Сергей Собянин велел подготовить постановление, в котором будут компенсироваться часть затрат. Всю процедуру жителям должны будут объяснить на места префекты и главы управ.</text:p>
      <text:p text:style-name="Text_20_body">- По механизму и стоимости мы еще раз доложим на правительстве. Мы проработали данные вопросы и считаем это вполне приемлемым и целесообразными, - сказал Сергей Собянин.</text:p>
      <text:p text:style-name="Text_20_body">Как сообщалось ранее платная парковка будет введена в Москвы с 10 октября текущего года на 95 проблемных улицах столицы. Как говорилось, платная парковка будет действовать не полностью на всей улице, платная парковочная зона будет организована точечно в проблемных местах вблизи точек притяжения.</text:p>
      <text:p text:style-name="Text_20_body">Цена за один часть в новой зоне составит 40 руб. Оплатить парковочное место можно несколькими способами: через мобильное приложение «ПарковкиМосквы», при помощи смс-сообщение, через паркоматы, а также наличными в терминалах «Киви», через «Киви-кошелек» и приложение «Яндекс.Парковки». Каждый может выбрать наиболее удобный для него способ оплаты парковки.</text:p>
      <text:p text:style-name="Text_20_body">Согласно прогнозам Центра организации дорожного движения, после организации новой зоны платной парковки, скорость движения личного транспорта увеличится на 10-15%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311006.html" office:name=""><text:span text:style-name="Definition">http://sevorehovo-borisovo.mos.ru/city-parking/paid-city-parking-on-the-street/news/detail/231100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1T17:16:04Z</meta:creation-date>
    <dc:date>2024-03-21T17:16:04Z</dc:date>
  </office:meta>
</office:document-meta>
</file>