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сультативный-пункт-по-вопросам-платной-парковки-открылся-в-префектуре-юао"/>Консультативный пункт по вопросам платной парковки открылся в префектуре ЮАО<text:bookmark-end text:name="консультативный-пункт-по-вопросам-платной-парковки-открылся-в-префектуре-юао"/></text:h>
      <text:p text:style-name="First_20_paragraph">18.11.2015</text:p>
      <text:p text:style-name="Text_20_body">В префектуре ЮАО сегодня, 17 ноября, начал работу консультативный пункт, где жители смогут получить информацию по парковкам и задать интересующие вопросы специалистам Департамента транспорта Москвы.</text:p>
      <text:p text:style-name="Text_20_body">Как заявил ранее руководитель ведомства Максим Ликсутов, такие пункты открыты во всех округах столицы. Специалисты дадут ответы на вопросы, касающиеся парковочного пространства – с какой целью вводится платная стоянка, на каких улицах, какие льготы предназначены жителям района, как оформить резидентное разрешение. Кроме того, в таких пунктах будут приниматься вопросы и предложения по организации дорожного движения и работе общественного транспорта.</text:p>
      <text:p text:style-name="Text_20_body">Консультативный пункт открыт в здании префектуры ЮАО по адресу: улица Автозаводская, дом 10, кабинет 118, вход с торца здания. Он работает ежедневно с 10 до 19 часов. Телефон для справок: 8 (495) 679-49-96.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2311015.html" office:name=""><text:span text:style-name="Definition">http://sevorehovo-borisovo.mos.ru/city-parking/paid-city-parking-on-the-street/news/detail/2311015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3T20:25:50Z</meta:creation-date>
    <dc:date>2023-11-13T20:25:50Z</dc:date>
  </office:meta>
</office:document-meta>
</file>