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тельство-москвы-направит-100-доходов-от-парковок-и-миграционных-патентов-на-благоустройство-районов"/>Правительство Москвы направит 100% доходов от парковок и миграционных патентов на благоустройство районов<text:bookmark-end text:name="правительство-москвы-направит-100-доходов-от-парковок-и-миграционных-патентов-на-благоустройство-районов"/></text:h>
      <text:p text:style-name="First_20_paragraph">25.11.2015</text:p>
      <text:p text:style-name="Text_20_body">Все средства, получаемые столичным правительством от введения системы платных парковочных пространств и миграционных патентов, в 2016 году пойдут на работы по благоустройству районов столицы. Соответствующее решение мэр Москвы Сергей Собянин озвучил в ходе встречи с муниципальными депутатами города.</text:p>
      <text:p text:style-name="Text_20_body">Мэр Москвы Сергей Собянин отметил, что благодаря средствам, собранным с помощью введения платных парковочных зон и миграционных патентов, а также за счет сдачи столичных квартир в аренду, общий объем финансирования, направленный на благоустройство и социальные выплаты москвичам в следующем году увеличится на четверть, несмотря на сложившуюся экономическую ситуацию.</text:p>
      <text:p text:style-name="Text_20_body">«И мы на будущий год, несмотря на проблемы с бюджетом, на кризисные явления, не уменьшаем, а почти на четверть увеличиваем финансирование»,- рассказал мэр Москвы Сергей Собянин.</text:p>
      <text:p text:style-name="Text_20_body">По словам столичного градоначальника, за распределением и тратой данных средств будут осуществлять строгий контроль представители муниципальной власти в городе. «Мы все деньги, которые получены от подоходного налога за сдачу квартир, за платную парковку и так далее, — все эти деньги распределяем по районам. Схему распределения вы уже знаете, но ещё раз могу напомнить: 50 процентов от собранных средств сразу остаётся районам и ещё 50 процентов распределяется в соответствии с численностью того или иного округа и района. Это важная работа», — рассказал мэр Москвы.</text:p>
      <text:p text:style-name="Text_20_body">Столичный мэр добавил, что муниципальные образования города имеют большую роль в городской жизни, поскольку они помогают осуществлять контроль за реализацией множества городским программ, направленных на улучшение качества жизни жителей Москвы.</text:p>
      <text:p text:style-name="Text_20_body">«Важно то, что мы не стоим на месте, а двигаемся, меняем жизнь Москвы к лучшему. Практически в каждом районе произошли изменения в области развития транспорта. Где-то построены новые развязки, где-то построены новые станции метро», — сказал Сергей Собянин. Также мэр столицы добавил, что положительны изменения жители города могут увидеть во всех городских сферах, начиная от сферы образования и транспорта, и заканчивая – областью здравоохранения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2327250.html" office:name=""><text:span text:style-name="Definition">http://sevorehovo-borisovo.mos.ru/city-parking/paid-city-parking-on-the-street/news/detail/2327250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7:27:56Z</meta:creation-date>
    <dc:date>2023-09-20T17:27:56Z</dc:date>
  </office:meta>
</office:document-meta>
</file>