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ы-муниципального-округа-орехово-борисово-северное-одобрили-выделение-участков-для-обустройства-платных-парковок"/>Депутаты муниципального округа Орехово-Борисово Северное одобрили выделение участков для обустройства платных парковок<text:bookmark-end text:name="депутаты-муниципального-округа-орехово-борисово-северное-одобрили-выделение-участков-для-обустройства-платных-парковок"/></text:h>
      <text:p text:style-name="First_20_paragraph">08.12.2015</text:p>
      <text:p text:style-name="Text_20_body">По итогам общественных обсуждений, прошедших во всех округах Москвы, были определены новые участки, где в конце декабря точечно появится платная парковка. Встреча представителей общественности состоялась и в районе Орехово-Борисово Северное, на которой большинство участников поддержали ввод платных парковок.</text:p>
      <text:p text:style-name="Text_20_body"><text:span text:style-name="T1">Такие стоянки появятся на участках следующих улиц: Каширское шоссе (от пересечения с Борисовским проездом до пересечения с Ореховым бульваром), Ореховый бульвар (нечетная сторона от пересечения с Домодедовской улицей до пересечения с Борисовским проездом).</text:span></text:p>
      <text:p text:style-name="Text_20_body">Важно отметить, что платная парковка не затрагивает дворы, а всегда располагается около мест наибольшего притяжения автомобилей, например, возле станций метро и крупных торговых центров. Стоимость одного часа стоянки в новой зоне составит 40 рублей. При этом каждая оплаченная парковочная сессия вернётся в бюджет района. Все деньги от них в 2016 году будут направлены в управы на реализацию программ по благоустройству: на строительство детских площадок, оборудование парковочных карманов, проведение ремонтных работ, на приведение в порядок придомовых территорий и на многое другое. При этом не менее 10% полученных средств будут направлены на реализацию предложений местных жителей.</text:p>
      <text:p text:style-name="Text_20_body">Также сейчас деньги от оплаты парковок идут и на субсидирование установки шлагбаумов: 50 тысяч рублей на установку одного шлагбаума. Эта программа помогает дополнительно обезопасить дворы жилых домов и не допустить парковочного хаоса на придомовых территориях.</text:p>
      <text:p text:style-name="Text_20_body">Оплачивать парковку можно будет теми же способами, что и прежде. Жители улиц, на которых будет организована платная парковка, уже сейчас могут получать парковочные разрешения резидента, чтобы парковаться на льготных условиях. Инвалиды и многодетные семьи, при оформлении соответствующего разрешения, будут иметь право парковаться бесплатно на всей территории города. Более подробную информацию можно получить на сайте parking.mos.ru или в префектуре ЮАО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59754.html" office:name=""><text:span text:style-name="Definition">http://sevorehovo-borisovo.mos.ru/city-parking/paid-city-parking-on-the-street/news/detail/2359754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7T06:52:39Z</meta:creation-date>
    <dc:date>2023-12-27T06:52:39Z</dc:date>
  </office:meta>
</office:document-meta>
</file>