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ие-платной-парковки-в-москве-поддержано-всеми-советами-муниципальных-образований"/>Расширение платной парковки в Москве поддержано всеми советами муниципальных образований<text:bookmark-end text:name="расширение-платной-парковки-в-москве-поддержано-всеми-советами-муниципальных-образований"/></text:h>
      <text:p text:style-name="First_20_paragraph">09.12.2015</text:p>
      <text:p text:style-name="Text_20_body">При поддержке представителей 57 советов депутатов муниципальных округов Москвы в городе платная парковка появится на еще 291 улице. Об этом сообщил председатель совета депутатов Владимир Дудочкин.</text:p>
      <text:p text:style-name="Text_20_body">Владимир Дудочкин рассказал, что платная парковка вводится лишь на тех улицах, где выявлена неблагоприятная дорожно-транспортная ситуация или в местах постоянно большого скопления автомобилей. Представители столичного департамента транспорта в ходе обсуждения данной темы с муниципальными депутатами Москвы пришли к выводу, что на еще 291 городской улице необходимо введение платного парковочного пространства с целью модернизации дорожной ситуации. Платная парковка здесь появится до конца текущего года.</text:p>
      <text:p text:style-name="Text_20_body">Отметим, что треть улиц, на которых будет создана точечная платная парковка, была предложена представителями муниципальной власти в Москве. Кроме того, на 40 городских артериях не будут введены зоны платной парковки по решению столичного департамента транспорта, специалисты которого считают, что на данных улицах дорожно-транспортная ситуация является вполне благоприятной. 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62301.html" office:name=""><text:span text:style-name="Definition">http://sevorehovo-borisovo.mos.ru/city-parking/paid-city-parking-on-the-street/news/detail/2362301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01:46:26Z</meta:creation-date>
    <dc:date>2025-02-20T01:46:26Z</dc:date>
  </office:meta>
</office:document-meta>
</file>