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ые-автомобилисты-смогут-платить-только-половину-штрафа-за-парковку"/>Столичные автомобилисты смогут платить только половину штрафа за парковку<text:bookmark-end text:name="столичные-автомобилисты-смогут-платить-только-половину-штрафа-за-парковку"/></text:h>
      <text:p text:style-name="First_20_paragraph">19.01.2016</text:p>
      <text:p text:style-name="Text_20_body">Водители, которые успели заплатить штраф за неправильную парковку за 20 дней, получат скидку 50%. Такие преференции начали действовать с января 2016 года. Об этом сообщает <text:a xlink:type="simple" xlink:href="https://www.mos.ru/news/article/5912073" office:name=""><text:span text:style-name="Definition">портал мэра и правительства Москвы</text:span></text:a>.</text:p>
      <text:p text:style-name="Text_20_body">Нововведение коснулось и неправильной парковки, штраф за которую составляет 3 тысячи рублей, а с дисконтом — 1,5 тысячи. Как пояснили в пресс-службе Московской административной дорожной инспекции (МАДИ), подробная информация об этом с января указывается на всех постановлениях, а также размещена на официальном сайте МАДИ.</text:p>
      <text:p text:style-name="Text_20_body">Напомним, с начала года вступил в силу федеральный закон, согласно которому на 50% скидку имеют право водители, быстро оплачивающие штрафы, предусмотренные главой №12 Кодекса об административных правонарушениях. Исключение составляют тяжёлые нарушения, например вождение в нетрезвом виде. Оплатить половину штрафа можно на портале <text:a xlink:type="simple" xlink:href="https://avtokod.mos.ru/" office:name=""><text:span text:style-name="Definition">«Автокод»</text:span></text:a>, если он будет погашен в течение 20 дней после вынесения постановления.</text:p>
      <text:p text:style-name="Text_20_body">Добавим, что вскоре оплатить задолженность со скидкой можно будет и на столичном портале госуслуг.</text:p>
      <text:p text:style-name="Text_20_body"><text:line-break/></text:p>
      <text:p text:style-name="Text_20_body">Адрес страницы: <text:a xlink:type="simple" xlink:href="http://sevorehovo-borisovo.mos.ru/city-parking/paid-city-parking-on-the-street/news/detail/2446466.html" office:name=""><text:span text:style-name="Definition">http://sevorehovo-borisovo.mos.ru/city-parking/paid-city-parking-on-the-street/news/detail/2446466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9T21:51:10Z</meta:creation-date>
    <dc:date>2025-02-09T21:51:10Z</dc:date>
  </office:meta>
</office:document-meta>
</file>