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ы-колледжа-царицыно-приняли-участие-в-мастер-классе-от-ирины-хакамады"/>Студенты колледжа «Царицыно» приняли участие в мастер-классе от Ирины Хакамады<text:bookmark-end text:name="студенты-колледжа-царицыно-приняли-участие-в-мастер-классе-от-ирины-хакамады"/></text:h>
      <text:p text:style-name="First_20_paragraph">20.12.2016</text:p>
      <text:section text:name="attachment_23011">
        <text:p text:style-name="Text_20_body"><text:a xlink:type="simple" xlink:href="http://gazeta-borisovskie-prudi.ru/wp-content/uploads/2016/12/%D0%9C%D0%B0%D1%81%D1%82%D0%B5%D1%80-%D0%BA%D0%BB%D0%B0%D1%81%D1%81-%D0%9B%D0%B8%D0%B4%D0%B5%D1%80%D1%81%D1%82%D0%B2%D0%BE-%D0%BA%D0%B0%D1%80%D1%8C%D0%B5%D1%80%D0%B0-%D0%BF%D1%83%D1%82%D1%8C-%D0%BA-%D1%83%D1%81%D0%BF%D0%B5%D1%85%D1%83.jpg" office:name=""><text:span text:style-name="Definition"/></text:a>Студенты колледжа управления и гостиничного бизнеса «Царицыно» приняли участие в мастер-классе «Лидерство, карьера – путь к успеху». Об этом сообщается на официальном сайте учреждения.</text:p>
      </text:section>
      <text:p text:style-name="Text_20_body">Мастер-класс провели известные личности, в том числе Ирина Хакамада. Она рассказала о секрете успеха и о том, как найти прибыльное дело, которым будет приятно заниматься. Кроме того, выступил бизнес-тренер, психолог, кандидат наук Дмитрий Аширов. Он определил правила успешного человека, а затем сформулировал их в основных тезисах.</text:p>
      <text:p text:style-name="Text_20_body">По словам студентов, посетивших мастер-класс, они почерпнули много полезной информации, смогли посмотреть на понятие «успех» под другим углом.</text:p>
      <text:p text:style-name="Text_20_body"><text:line-break/></text:p>
      <text:p text:style-name="Text_20_body">ФОТО: <text:a xlink:type="simple" xlink:href="http://collegetsaritsyno.mskobr.ru/" office:name=""><text:span text:style-name="Definition">официальный сайт колледжа «Царицыно»</text:span></text:a>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4485808.html" office:name=""><text:span text:style-name="Definition">http://sevorehovo-borisovo.mos.ru/city-parking/paid-city-parking-on-the-street/news/detail/4485808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5:26Z</meta:creation-date>
    <dc:date>2023-07-20T12:05:26Z</dc:date>
  </office:meta>
</office:document-meta>
</file>