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мпп-призвал-водителей-соблюдать-в-майские-праздники-правила-парковки-в-столице"/>АМПП призвал водителей соблюдать в майские праздники правила парковки в столице<text:bookmark-end text:name="ампп-призвал-водителей-соблюдать-в-майские-праздники-правила-парковки-в-столице"/></text:h>
      <text:p text:style-name="First_20_paragraph">28.04.2018</text:p>
      <text:p text:style-name="Text_20_body"><text:span text:style-name="T1">"В Москве будут проходить мероприятия, посвященные Празднику весны и труда и Дню Победы. АМПП просит автомобилистов соблюдать правила дорожного движения и парковки во время майских праздников, чтобы обеспечить безопасность жителей и гостей города, а также свободный проезд для городского транспорта"</text:span>, - говорится в сообщении.</text:p>
      <text:p text:style-name="Text_20_body">В пресс-службе отметили, что в праздники на улицах города увеличится количество пешеходов.</text:p>
      <text:p text:style-name="Text_20_body"><text:span text:style-name="T1">"Оставленные в неположенных местах автомобили могут создать аварийные ситуации, угрожающие жизни или здоровью людей, а также помешать движению общественного транспорта"</text:span>, - приводятся в сообщении слова заместителя генерального директора АМПП Андрея Головатюка.</text:p>
      <text:p text:style-name="Text_20_body">В пресс-службе добавили, что в праздничные дни из-за проведения репетиций военного парада будет перекрыт ряд улиц столицы. С более подробной информацией о перекрытиях водители смогут ознакомиться на Едином транспортном портале, а случае возникновения вопросов по работе платных парковок - обратиться в единый контакт-центр “Московский транспорт”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7299865.html" office:name=""><text:span text:style-name="Definition">http://sevorehovo-borisovo.mos.ru/city-parking/paid-city-parking-on-the-street/news/detail/7299865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4:54Z</meta:creation-date>
    <dc:date>2023-07-20T12:04:54Z</dc:date>
  </office:meta>
</office:document-meta>
</file>