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арицыно-полицейские-задержали-подозреваемого-в-грабеже"/>В Царицыно полицейские задержали подозреваемого в грабеже<text:bookmark-end text:name="в-царицыно-полицейские-задержали-подозреваемого-в-грабеже"/></text:h>
      <text:p text:style-name="First_20_paragraph">05.08.2020</text:p>
      <text:p text:style-name="Text_20_body">Оперуполномоченные уголовного розыска ОМВД России по району Царицыно г. Москвы задержали мужчину, подозреваемого в грабеже. В полицию поступило сообщение от 41-летнего жителя столицы. Мужчина рассказал, что на улице с ним познакомился неизвестный, который после совместного времяпровождения открыто похитил из заднего кармана потерпевшего деньги. Материальный ущерб составил 80 тысяч рублей. В результате оперативно-розыскных мероприятий сотрудники полиции задержали подозреваемого. Им оказался 30-летний неработающий мужчина. По данному факту дознанием ОМВД России по району Царицыно г. Москвы возбуждено уголовное дело по признакам преступления, предусмотренного статьей 161 УК РФ «Грабеж». Подозреваемый задержан в порядке статьи 91 УПК РФ. В настоящее время сотрудниками полиции проводятся дальнейшие оперативно-розыскные мероприятия и следственные действия, направленные на выявление дополнительных эпизодов противоправной деятельности задержанного. Пресс-служба УВД по ЮАО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9101896.html" office:name=""><text:span text:style-name="Definition">http://sevorehovo-borisovo.mos.ru/city-parking/paid-city-parking-on-the-street/news/detail/9101896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4:41Z</meta:creation-date>
    <dc:date>2023-07-20T12:04:41Z</dc:date>
  </office:meta>
</office:document-meta>
</file>