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тыре-вертолета-московского-авиацентра-ежедневно-обеспечивают-пожарную-безопасность-столицы"/>Четыре вертолета Московского авиацентра ежедневно обеспечивают пожарную безопасность столицы<text:bookmark-end text:name="четыре-вертолета-московского-авиацентра-ежедневно-обеспечивают-пожарную-безопасность-столицы"/></text:h>
      <text:p text:style-name="First_20_paragraph">10.08.2020</text:p>
      <text:p text:style-name="Text_20_body">Четыре вертолета Московского авиацентра ежедневно обеспечивают пожарную безопасность столицы Из десяти вертолетов Московского авиационного центра четыре предназначены для тушения пожаров. Все они тринадцать лет назад, 6 августа 2007 года, заступили на боевое дежурство. В 2007 году авиапарк Московского авиационного центра был укомплектован пожарными вертолетами: тремя Ка-32А и одним Ми-26Т. Пилоты и авиатехники разработали и установили на пожарный вертолет Ка-32А уникальную систему водяной пушки для горизонтального, вертикального и бокового пожаротушения. Благодаря данной системе, огнегасящий состав можно направлять непосредственно в зону очага возгорания и тушить пожар на любом этаже высотного здания. «Это наша собственная разработка. Она себя хорошо зарекомендовала при тушении пожаров на заводе «Алмаз-Антей», в башне делового центра «Москва-Сити» и реставрационном центре им И.Э. Грабаря. Это технологическое решение неоднократно демонстрировали на международных учениях. Такой разработки нет ни в одной стране мира». Кирилл Святенко Директор Московского авиационного центра Экипажи пожарных вертолетов с начала лета проводят мониторинг пожароопасной обстановки, 265 раз вылетали на разведку и обнаружили 4 очага возгорания, а также участвовали в тушении крупного пожара в ТиНАО. Как ранее сообщалось, весной на боевое дежурство заступил в новый пожарный вертолет Ка-32А11ВС, который привлекался к ликвидации пожара в ТиНАО (поселение Рязановское) и показал высокие технические качества машины. По мере выхода нормативного срока эксплуатации вертолетов, проводится постепенное обновление авиапарка. Сегодня пожарная авиация столицы способна одновременно обеспечивать ликвидацию двух пожаров с воздуха по пятому — максимальному уровню сложности тушения. Благодаря пожарным вертолетам за время работы Московского авиацентра в столице было потушено порядка 80 крупных пожаров. Пресс-служба Управления по ЮАО Департамента ГОЧСиПБ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9117164.html" office:name=""><text:span text:style-name="Definition">http://sevorehovo-borisovo.mos.ru/city-parking/paid-city-parking-on-the-street/news/detail/9117164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4:16Z</meta:creation-date>
    <dc:date>2023-07-20T12:04:16Z</dc:date>
  </office:meta>
</office:document-meta>
</file>