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июле-сотрудники-московского-авиацентра-спасли-39-человек"/>В июле сотрудники Московского авиацентра спасли 39 человек<text:bookmark-end text:name="в-июле-сотрудники-московского-авиацентра-спасли-39-человек"/></text:h>
      <text:p text:style-name="First_20_paragraph">10.08.2020</text:p>
      <text:p text:style-name="Text_20_body">В июле пилотов и спасателей Московского авиацентра 77 раз вызывали для оказания помощи пострадавшим, было спасено 39 человек, а также проведено 130 воздушных разведок для мониторинга пожарной обстановки на территории столицы и прилегающих областей. Пилоты санитарных вертолетов за месяц выполнили 32 вылета на медико-санитарную эвакуацию. В основном это были вызовы к соматическим больным для оказания им экстренной помощи и доставки в лечебные учреждения столицы. Спасатели Московского авиацентра за прошедший месяц выезжали на происшествия 45 раз, при этом спасли 10 человек и 9 животных. Это были вызовы на ДТП, оказание помощи пожилым людям, вскрытие дверей и поиск потерявшихся в лесу. Кстати, на поиск людей пришлось около четверти всех выездов. Важным событием июля для спасателей Московского авиацентра стало получение допуска для проведения поисковых и спасательных работ при тушении пожаров. «Дополнительное обучение расширило возможности наших спасателей. Теперь они могут выезжать не только для ликвидации ДТП, поиска потерявшихся в лесу, на социальные вызовы, но и для спасения людей на пожарах». Кирилл Святенко Директор Московского авиационного центра В течение месяца экипажи вертолетов ежедневно проводили разведку пожароопасной обстановки на территории столицы и прилегающих областей, совершили 130 облетов и обнаружили 1 очаг возгорания в поселении Щаповское. На место пожара оперативно прибыли подразделения Пожарно-спасательного центра Москвы и помощь авиации не понадобилась. В рамках специальной подготовки экипажами совершено 152 тренировочных полета, включая 7 совместных тренировок по управлению воздушным судном во время десантирования спасателей. В период повышенной готовности вертолеты, согласно рекомендациям Росавиации, регулярно проходят специальную дезинфекцию, а спасатели, пилоты и врачи обеспечены средствами индивидуальной защиты. Пресс-служба Управления по ЮАО Департамента ГОЧСиПБ</text:p>
      <text:p text:style-name="Text_20_body"><text:line-break/></text:p>
      <text:p text:style-name="Text_20_body">Адрес страницы: <text:a xlink:type="simple" xlink:href="http://sevorehovo-borisovo.mos.ru/city-parking/paid-city-parking-on-the-street/news/detail/9117188.html" office:name=""><text:span text:style-name="Definition">http://sevorehovo-borisovo.mos.ru/city-parking/paid-city-parking-on-the-street/news/detail/9117188.html</text:span></text:a></text:p>
      <text:p text:style-name="Text_20_body"><text:a xlink:type="simple" xlink:href="http://sevorehovo-borisovo.mos.ru" office:name=""><text:span text:style-name="Definition">Управа района Орехово-Борисово Север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0T12:04:09Z</meta:creation-date>
    <dc:date>2023-07-20T12:04:09Z</dc:date>
  </office:meta>
</office:document-meta>
</file>