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июле-московские-спасатели-оказали-помощь-84-пострадавшим"/>В июле московские спасатели оказали помощь 84 пострадавшим<text:bookmark-end text:name="в-июле-московские-спасатели-оказали-помощь-84-пострадавшим"/></text:h>
      <text:p text:style-name="First_20_paragraph">10.08.2020</text:p>
      <text:p text:style-name="Text_20_body">В июле московские спасатели оказали помощь 84 пострадавшим Пожарно-спасательные подразделения Департамента по делам гражданской обороны, чрезвычайным ситуациям и пожарной безопасности города Москвы в июле 2020 года спасли 46 человек, а также оказали помощь 38 пострадавшим. За июль подразделения Пожарно-спасательного центра Москвы совершили 2 074 выезда, из них 89 на тушение пожаров, 109 раз привлекались для ликвидации дорожно-транспортных происшествий, 137 раз проводили демеркуризацию помещений, 13 раз выезжали на происшествия на воде и 1 726 раз для оказания социальной помощи населению. В течение месяца спасли: четыре человека — при ликвидации ДТП, одного — на пожарах и шесть — на других происшествиях. Расчеты быстрого реагирования на пожарно-спасательных мотоциклах Пожарно-спасательного центра Москвы за месяц 351 раз патрулировали округа столицы, 6 раз ликвидировали последствия ДТП и 20 раз оказывали помощь на других происшествиях. За прошедший месяц моторасчетами в ходе выездов спасено 3 человека. В июле 2020 года сотрудники Московской городской поисково-спасательной службы на водных объектах осуществили 7 869 патрулирований в зонах ответственности, спасли 32 человека и оказали первую помощь 38 пострадавшим. Водные спасатели 7 раз проводили аварийно-спасательные и другие неотложные работы. Сотрудники ГКУ «МГПСС» осуществили 23 769 профилактических бесед с нарушителями правил безопасности на водоёмах города, а также спасатели 54 раза привлекались для обеспечения безопасности проведения общегородских мероприятий. Пожарные и спасатели Департамента по делам гражданской обороны, чрезвычайным ситуациям и пожарной безопасности города Москвы продолжают выполнять задачи по обеспечению безопасности территории и населения столицы. Пресс-служба Управления по ЮАО Департамента ГОЧСиПБ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9117211.html" office:name=""><text:span text:style-name="Definition">http://sevorehovo-borisovo.mos.ru/city-parking/paid-city-parking-on-the-street/news/detail/9117211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3:56Z</meta:creation-date>
    <dc:date>2023-07-20T12:03:56Z</dc:date>
  </office:meta>
</office:document-meta>
</file>