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рс-по-толерантности"/>Курс по толерантности<text:bookmark-end text:name="курс-по-толерантности"/></text:h>
      <text:p text:style-name="First_20_paragraph">23.03.2021</text:p>
      <text:p text:style-name="Text_20_body"><text:span text:style-name="T1">Видеоматериал курса по толерантности. Беседа: «Широка страна моя родная»</text:span></text:p>
      <text:p text:style-name="Text_20_body">https://www.youtube.com/watch?v=_uT5LfRyRoY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9807433.html" office:name=""><text:span text:style-name="Definition">http://sevorehovo-borisovo.mos.ru/city-parking/paid-city-parking-on-the-street/news/detail/9807433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3:25Z</meta:creation-date>
    <dc:date>2023-07-20T12:03:25Z</dc:date>
  </office:meta>
</office:document-meta>
</file>