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fo:font-weight="bold" style:font-style-asian="italic" style:font-style-complex="italic" style:font-weight-asian="bold" style:font-weight-complex="bold"/>
    </style:style>
    <style:style style:name="T3"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амятка-для-общественных-объединений-религиозных-и-иных-некоммерческих-организаций-по-противодействию-экстремистской-деятельности"/>ПАМЯТКА для общественных объединений, религиозных и иных некоммерческих организаций по противодействию экстремистской деятельности<text:bookmark-end text:name="памятка-для-общественных-объединений-религиозных-и-иных-некоммерческих-организаций-по-противодействию-экстремистской-деятельности"/></text:h>
      <text:p text:style-name="First_20_paragraph">12.07.2024</text:p>
      <text:p text:style-name="Text_20_body">Некоммерческие организации (общественные объединения, профсоюзы, национально-культурные автономии, политические партии и их региональные отделения, религиозные и иные формы некоммерческих организаций) – важный элемент российского гражданского общества, призванный решать целый ряд задач по осуществлению общественно полезных проектов.</text:p>
      <text:p text:style-name="Text_20_body">НКО могут создаваться для достижения социальных, благотворительных, культурных, образовательных, научных и управленческих целей, в целях охраны здоровья граждан, развития физической культуры и спорта, удовлетворения духовных и иных нематериальных потребностей граждан, защиты прав, законных интересов граждан и организаций, разрешения споров и конфликтов, оказания юридической помощи, а также в иных целях, направленных на достижение общественных благ.</text:p>
      <text:p text:style-name="Text_20_body">Вне зависимости от декларируемых уставных целей деятельности НКО, работая с людьми, важно помнить, что деятельность организации должна строго соответствовать Конституции Российской Федерации, а также действующему законодательству, в том числе Федеральному закону «О противодействии экстремистской деятельности».</text:p>
      <text:p text:style-name="Text_20_body">Важно знать, что в соответствии с федеральным законодательством понимается под термином «экстремизм» (экстремистская деятельность), и не допускать в своей деятельности совершения действий, подпадающих под признаки экстремизма, не финансировать такие действия, не подстрекать к их совершению либо одобрять их (на публичных мероприятиях, в средствах массовой информации, в сети Интернет), а также не оказывать поддержку или содействие лицам и организациям, чьи действия имеют признаки экстремистской деятельности.</text:p>
      <text:p text:style-name="Text_20_body"><text:span text:style-name="T1">Экстремистская деятельность (экстремизм) – это:</text:span></text:p>
      <text:p text:style-name="Text_20_body">- насильственное изменение основ конституционного строя и нарушение целостности Российской Федерации;</text:p>
      <text:p text:style-name="Text_20_body">- публичное оправдание терроризма и иная террористическая деятельность;</text:p>
      <text:p text:style-name="Text_20_body">- возбуждение социальной, расовой, национальной или религиозной розни;</text:p>
      <text:p text:style-name="Text_20_body">- пропаганда исключительности, превосходства либо неполноценности человека по признаку его социальной, расовой, национальной, религиозной или языковой принадлежности или отношения к религии;</text:p>
      <text:p text:style-name="Text_20_body">- нарушение прав, свобод и законных интересов человека и гражданина в зависимости от его социальной, расовой, национальной, религиозной или языковой принадлежности или отношения к религии;</text:p>
      <text:p text:style-name="Text_20_body">- воспрепятствование осуществлению гражданами их избирательных прав и права на участие в референдуме или нарушение тайны голосования, соединённые с насилием либо угрозой его применения;</text:p>
      <text:p text:style-name="Text_20_body">- воспрепятствование законной деятельности государственных органов, органов местного самоуправления, избирательных комиссий, общественных и религиозных объединений или иных организаций, соединённое с насилием либо угрозой его применения;</text:p>
      <text:p text:style-name="Text_20_body">- совершение преступлений по мотивам, указанным в пункте «е» части первой статьи 63 Уголовного кодекса Российской Федерации;</text:p>
      <text:p text:style-name="Text_20_body">- пропаганда и публичное демонстрирование нацистской атрибутики или символики либо атрибутики или символики, сходных с нацистской атрибутикой или символикой до степени смешения;</text:p>
      <text:p text:style-name="Text_20_body">- публичные призывы к осуществлению указанных деяний либо массовое распространение заведомо экстремистских материалов, а равно их изготовление или хранение в целях массового распространения;</text:p>
      <text:p text:style-name="Text_20_body">- публичное заведомо ложное обвинение лица, замещающего государственную должность Российской Федерации или государственную должность субъекта Российской Федерации, в совершении им в период исполнения своих должностных обязанностей указанных деяний и являющихся преступлением;</text:p>
      <text:p text:style-name="Text_20_body">- организация и подготовка указанных деяний, а также подстрекательство к их осуществлению;</text:p>
      <text:p text:style-name="Text_20_body">- финансирование указанных деяний либо иное содействие в их организации, подготовке и осуществлении, в том числе путём предоставления учебной, полиграфической и материально-технической базы, телефонной и иных видов связи или оказания информационных услуг.</text:p>
      <text:p text:style-name="Text_20_body">Российская Федерация – демократическое федеративное правовое государство, где признается идеологическое многообразие, гарантируется свобода совести, свобода вероисповедания, мысли и слова, право на объединение, а также право собираться мирно, без оружия, проводить собрания, митинги и демонстрации, шествия и пикетирование и другие права.</text:p>
      <text:p text:style-name="Text_20_body">Однако необходимо помнить, что реализация прав и свобод, предоставленных Конституцией Российской Федерации, не должна нарушать положения и требования федеральных законов и других нормативных правовых актов.</text:p>
      <text:p text:style-name="Text_20_body">Так, публичное мероприятие (собрания, митинги и демонстрации, шествия и пикетирование) должно быть открытой, мирной, доступной каждому акцией, о которой в обязательном порядке уведомляются органы государственной власти или местного самоуправления.</text:p>
      <text:p text:style-name="Text_20_body"><text:span text:style-name="T1">Организатор публичного мероприятия обязан:</text:span></text:p>
      <text:p text:style-name="Text_20_body">- подать в орган исполнительной власти субъекта Российской Федерации или орган местного самоуправления уведомление о проведении публичного мероприятия в порядке, установленном законом;</text:p>
      <text:p text:style-name="Text_20_body">- не позднее чем за три дня до дня проведения публичного мероприятия (за исключением собрания и пикетирования, проводимого одним участником) информировать орган исполнительной власти субъекта Российской Федерации или орган местного самоуправления в письменной форме о принятии (непринятии) его предложения об изменении места и (или) времени проведения публичного мероприятия, указанных в уведомлении о проведении публичного мероприятия;</text:p>
      <text:p text:style-name="Text_20_body">- обеспечивать соблюдение условий проведения публичного мероприятия, указанных в уведомлении о проведении публичного мероприятия или изменённых в результате согласования с органом исполнительной власти субъекта Российской Федерации или органом местного самоуправления;</text:p>
      <text:p text:style-name="Text_20_body">- требовать от участников публичного мероприятия соблюдения общественного порядка и регламента проведения публичного мероприятия. Лица, не подчинившиеся законным требованиям организатора публичного мероприятия, могут быть удалены с места проведения данного публичного мероприятия;</text:p>
      <text:p text:style-name="Text_20_body">- обеспечивать в пределах своей компетенции общественный порядок и безопасность граждан при проведении публичного мероприятия, а в случаях, предусмотренных настоящим Федеральным законом, выполнять эту обязанность совместно с уполномоченным представителем органа исполнительной власти субъекта Российской Федерации или органа местного самоуправления и уполномоченным представителем органа внутренних дел, выполняя при этом все их законные требования;</text:p>
      <text:p text:style-name="Text_20_body">- приостанавливать публичное мероприятие или прекращать его в случае совершения его участниками противоправных действий;</text:p>
      <text:p text:style-name="Text_20_body">- обеспечивать соблюдение установленной органом исполнительной власти субъекта Российской Федерации или органом местного самоуправления нормы предельной заполняемости территории (помещения) в месте проведения публичного мероприятия;</text:p>
      <text:p text:style-name="Text_20_body">- обеспечивать сохранность зелёных насаждений, помещений, зданий, строений, сооружений, оборудования, мебели, инвентаря и другого имущества в месте проведения публичного мероприятия;</text:p>
      <text:p text:style-name="Text_20_body">- довести до сведения участников публичного мероприятия требование уполномоченного представителя органа исполнительной власти субъекта Российской Федерации или органа местного самоуправления о приостановлении или прекращении публичного мероприятия;</text:p>
      <text:p text:style-name="Text_20_body">- иметь отличительный знак организатора публичного мероприятия. Уполномоченное им лицо также обязано иметь отличительный знак.</text:p>
      <text:p text:style-name="Text_20_body">При проведении собраний, митингов, демонстраций, шествий и пикетирования не допускается осуществление экстремистской деятельности. Организаторы массовых акций несут ответственность за соблюдение установленных законодательством Российской Федерации требований, касающихся порядка проведения массовых акций, недопущения осуществления экстремистской деятельности, а также её своевременного пресечения.</text:p>
      <text:p text:style-name="Text_20_body">Обозначенные перечни и список размещены в международной компьютерной сети Интернет на сайте Министерства юстиции Российской Федерации (www.minjust.ru), а также публикуются в официальных периодических изданиях, определённых Правительством Российской Федерации.</text:p>
      <text:p text:style-name="Text_20_body">В случае поступления предложений о сотрудничестве в проведении публичных мероприятий, распространении различного рода материалов, рекомендуем в обязательном порядке проверять такие организации и материалы на наличие их:</text:p>
      <text:p text:style-name="Text_20_body">- в перечне общественных и религиозных объединений, иных организаций, в отношении которых судом принято вступившее в законную силу решение о ликвидации или запрете деятельности по основаниям;</text:p>
      <text:p text:style-name="Text_20_body">- в перечне общественных и религиозных объединений, деятельность которых приоста­новлена в связи с осуществлением ими экстремистской деятельности;</text:p>
      <text:p text:style-name="Text_20_body">- в федеральном списке экстремистских материалов.</text:p>
      <text:p text:style-name="Text_20_body"><text:span text:style-name="T1">Ответственность за экстремизм</text:span></text:p>
      <text:p text:style-name="Text_20_body">Необходимо помнить, что за осуществление экстремистской деятельности, производство, хранение и распространение литературы экстремистского толка граждане Российской Федерации, иностранные граждане и лица без гражданства несут уголовную, админист­ративную и гражданско-правовую ответственность, предусмотренную законодательством Российской Федерации.</text:p>
      <text:p text:style-name="Text_20_body">Экстремистская организация – общественное или религиозное объединение либо иная организация, в отношении которых судом принято вступившее в законную силу решение о ликвидации или запрете деятельности в связи с осуществлением экстремистской деятельности.</text:p>
      <text:p text:style-name="Text_20_body">Противодействие экстремистской деятельности осуществляется по следующим основным направлениям: принятие профилактических мер, направленных на предупреждение экстремистской деятельности, в том числе на выявление и последующее устранение причин и условий, способствующих осуществлению экстремистской деятельности; выявление, предупреждение и пресечение экстремистской деятельности общественных и религиозных объединений, иных организаций, физических лиц.</text:p>
      <text:p text:style-name="Text_20_body"><text:span text:style-name="T1">Ответственность, предусмотренная Федеральным законом</text:span></text:p>
      <text:p text:style-name="Text_20_body"><text:span text:style-name="T1">«О противодействии экстремистской деятельности»</text:span></text:p>
      <text:p text:style-name="Text_20_body"><text:span text:style-name="T1">Предостережение</text:span></text:p>
      <text:p text:style-name="Text_20_body">При наличии достаточных и предварительно подтверждённых сведений о готовящихся противоправных действиях, содержащих признаки экстремистской деятельности, и при отсутствии оснований для привлечения к уголовной ответственности Генеральный прокурор Российской Федерации или его заместитель либо подчинённый ему соответствующий прокурор или его заместитель направляет руководителю общественного или религиозного объединения либо руководителю иной организации, а также другим соответствующим лицам предосте­режение в письменной форме о недопустимости такой деятельности с указанием конкретных оснований объявления предостережения. В случае невыполнения требований, изложенных в предостережении, лицо, которому было объявлено данное предостережение, может быть привлечено к ответственности в установленном порядке. Предостережение может быть обжаловано в суд в установленном порядке.</text:p>
      <text:p text:style-name="Text_20_body"><text:span text:style-name="T1">Предупреждение</text:span></text:p>
      <text:p text:style-name="Text_20_body">Общественному или религиозному объединению либо иной организации в случае выявления фактов, свидетельствующих о наличии в их деятельности, в том числе в деятельности хотя бы одного из их региональных или других структурных подразделений, признаков экстремизма, выносится предупреждение в письменной форме о недопустимости такой деятельности с указанием конкретных оснований вынесения предупреждения, в том числе допущенных нарушений. В случае, если возможно принять меры по устранению допущенных нарушений, в предупреждении также устанавливается срок для устранения указанных нарушений, составляющий не менее двух месяцев со дня вынесения преду­преждения.</text:p>
      <text:p text:style-name="Text_20_body"><text:span text:style-name="T1">Приостановление деятельности</text:span></text:p>
      <text:p text:style-name="Text_20_body">В случае приостановления деятельности общественного или религиозного объединения приостанавливаются права общественного или религиозного объединения, его региональных и других структурных подразделений как учредителей средств массовой информации, им запрещается пользоваться государственными и муниципальными средствами массовой информации, организовывать и проводить собрания, митинги, демонстрации, шествия, пикетирование и иные массовые акции или публичные мероприятия, принимать участие в выборах и референдумах, использовать банковские вклады, за исключением их использования для осуществления расчётов, связанных с их хозяйственной деятельностью, возмещением причинённых их действиями убытков (ущерба), уплатой налогов, сборов или штрафов, и расчётов по трудовым договорам.</text:p>
      <text:p text:style-name="Text_20_body"><text:span text:style-name="T1">Ликвидация организации</text:span></text:p>
      <text:p text:style-name="Text_20_body">В случае осуществления общественным или религиозным объединением, либо иной организацией, либо их региональным или другим структурным подразделением экстремистской деятельности, повлёкшей за собой нарушение прав и свобод человека и гражданина, причинение вреда личности, здоровью граждан, окружающей среде, общественному порядку, общественной безопасности, собственности, законным экономическим интересам физических и (или) юридических лиц, обществу и государству или создающей реальную угрозу причинения такого вреда, соответствующие общественное или религиозное объединение либо иная организация могут быть ликвидированы, а деятельность соответствующего общественного или религиозного объединения, не являющегося юридическим лицом, может быть запрещена по решению суда на основании заявления Генерального прокурора Российской Федерации или подчинённого ему соответствующего прокурора. По указанным основаниям общественное или религиозное объединение может быть ликвидировано, а деятельность общественного или религиозного объединения, не являющегося юридическим лицом, может быть запрещена по решению суда также на основании заявления Минюста России и его территориального органа.</text:p>
      <text:p text:style-name="Text_20_body"><text:span text:style-name="T1">Ответственность за экстремистские публичные заявления</text:span></text:p>
      <text:p text:style-name="Text_20_body">В случае, если руководитель или член руководящего органа общественного или религиозного объединения либо иной организации делает публичное заявление, призывающее к осуществлению экстремистской деятельности, без указания на то, что это его личное мнение, а равно в случае вступления в законную силу в отношении такого лица приговора суда за преступление экстремистской направленности, соответствующие общественное или религиоз­ное объединение либо иная организация обязаны в течение пяти дней со дня, когда указанное заявление было сделано, публично заявить о своём несогласии с высказываниями или действиями такого лица. Если соответствующие общественное или религиозное объединение либо иная организация такого публичного заявления не сделает, это может рассматриваться как факт, свидетельствующий о наличии в их деятельности признаков экстремизма.</text:p>
      <text:p text:style-name="Text_20_body"><text:span text:style-name="T1">Административная ответственность устанавливается в соответствии</text:span></text:p>
      <text:p text:style-name="Text_20_body"><text:span text:style-name="T1">с Кодексом Российской Федерации</text:span></text:p>
      <text:p text:style-name="Text_20_body"><text:span text:style-name="T1">об административных правонарушениях</text:span></text:p>
      <text:p text:style-name="Text_20_body"><text:span text:style-name="T2">Нарушение законодательства о свободе совести, свободе вероисповедания и о религиозных объединениях (статья 5.26 КоАП РФ)</text:span></text:p>
      <text:p text:style-name="Text_20_body">1. Воспрепятствование осуществлению <text:a xlink:type="simple" xlink:href="http://www.consultant.ru/document/cons_doc_LAW_149069/?dst=100022" office:name="Федеральный закон от 26.09.1997 N 125-ФЗ&#10;(ред. от 02.07.2013)&#10;&quot;О свободе совести и о религиозных объединениях&quot;&#10;(с изм. и доп., вступающими в силу с 01.09.2013)"><text:span text:style-name="Definition">права</text:span></text:a> на свободу совести и свободу вероис­поведания, в том числе принятию религиозных или иных убеждений или отказу от них, вступлению в религиозное объединение или выходу из него, – влечёт наложение админи­стративного штрафа на граждан в размере от десяти тысяч до тридцати тысяч рублей; на должностных лиц – от пятидесяти тысяч до ста тысяч рублей.</text:p>
      <text:p text:style-name="Text_20_body">2. Умышленное публичное осквернение религиозной или богослужебной литературы, предметов религиозного почитания, знаков или эмблем мировоззренческой символики и атрибутики либо их порча или уничтожение – влечёт наложение административного штрафа на граждан в размере от тридцати тысяч до пятидесяти тысяч рублей либо обязательные работы на срок до ста двадцати часов; на должностных лиц – от ста тысяч до двухсот тысяч рублей.</text:p>
      <text:p text:style-name="Text_20_body"><text:span text:style-name="T2">Злоупотребление свободой массовой информации (статья 13.15 КоАП РФ)</text:span></text:p>
      <text:p text:style-name="Text_20_body">1. Изготовление и (или) распространение теле-, видео-, кинопрограмм, документальных и художественных фильмов, а также относящихся к специальным средствам массовой инфор­мации информационных компьютерных файлов и программ обработки информационных текстов, содержащих скрытые вставки, воздействующие на подсознание людей и (или) оказывающие вредное влияние на их здоровье, – влечёт наложение административного штрафа на граждан в размере от двух тысяч до двух тысяч пятисот рублей с конфискацией предмета административного правонарушения; на должностных лиц – от четырёх тысяч до пяти тысяч рублей с конфискацией предмета административного правонарушения; на юридических лиц - от сорока тысяч до пятидесяти тысяч рублей с конфискацией предмета административного правонарушения.</text:p>
      <text:p text:style-name="Text_20_body">2. Распространение информации об общественном объединении или иной организации, включённых в опубликованный перечень общественных и религиозных объединений, иных организаций, в отношении которых судом принято вступившее в законную силу решение о ликвидации или запрете деятельности по основаниям, предусмотренным Федеральным <text:a xlink:type="simple" xlink:href="http://www.consultant.ru/document/cons_doc_LAW_148972/?dst=100059" office:name="Федеральный закон от 25.07.2002 N 114-ФЗ&#10;(ред. от 02.07.2013)&#10;&quot;О противодействии экстремистской деятельности&quot;"><text:span text:style-name="Definition">законом</text:span></text:a> от 25 июля 2002 года № 114-ФЗ «О противодействии экстремистской деятельности», без указания на то, что соответствующее общественное объединение или иная организация ликвидированы или их деятельность запрещена, – влечёт наложение административного штрафа на граждан в размере от двух тысяч до двух тысяч пятисот рублей с конфискацией предмета административного правонарушения; на должностных лиц – от четырёх тысяч до пяти тысяч рублей с конфискацией предмета административного правонарушения; на юридических лиц – от сорока тысяч до пятидесяти тысяч рублей с конфискацией предмета административного правонарушения.</text:p>
      <text:p text:style-name="Text_20_body">3. Незаконное распространение информации о несовершеннолетнем, пострадавшем в ре­зультате противоправных действий (бездействия), или нарушение предусмотренных федераль­ными законами <text:a xlink:type="simple" xlink:href="http://www.consultant.ru/document/cons_doc_LAW_148788/?dst=211" office:name="Закон РФ от 27.12.1991 N 2124-1&#10;(ред. от 02.07.2013)&#10;&quot;О средствах массовой информации&quot;&#10;(с изм. и доп., вступающими в силу с 01.09.2013)"><text:span text:style-name="Definition">требований</text:span></text:a> к распространению такой информации, если эти действия (бездействие) не содержат уголовно наказуемого деяния, – влечёт наложение администра­тивного штрафа на граждан в размере от трёх тысяч до пяти тысяч рублей; на должностных лиц – от тридцати тысяч до пятидесяти тысяч рублей; на юридических лиц – от четырёхсот тысяч до одного миллиона рублей с конфискацией предмета административного право­нарушения.</text:p>
      <text:p text:style-name="Text_20_body">4. Публичное распространение выражающих явное неуважение к обществу сведений о днях воинской славы и памятных датах России, связанных с защитой Отечества, либо публичное осквернение символов воинской славы России, в том числе совершенные с применением средств массовой информации и (или) информационно-телекоммуникационных сетей (в том числе сети Интернет), – влечёт наложение административного штрафа на юридических лиц в размере от четырёхсот тысяч до одного миллиона рублей.</text:p>
      <text:p text:style-name="Text_20_body"><text:span text:style-name="T2">Пропаганда и публичное демонстрирование нацистской атрибутики или символики либо публичное демонстрирование атрибутики или символики экстремистских организаций (статья 20.3 КоАП РФ)</text:span></text:p>
      <text:p text:style-name="Text_20_body"><text:a xlink:type="simple" xlink:href="http://www.consultant.ru/document/cons_doc_LAW_56657/?dst=100018" office:name="Федеральный закон от 10.05.2007 N 70-ФЗ&#10;&quot;О внесении изменений в статьи 214 и 244 Уголовного кодекса Российской Федерации и статью 20.3 Кодекса Российской Федерации об административных правонарушениях&quot;"><text:span text:style-name="Definition">1</text:span></text:a>. Пропаганда и публичное демонстрирование нацистской атрибутики или символики либо атрибутики или символики, сходных с нацистской атрибутикой или символикой до степени смешения, либо публичное демонстрирование атрибутики или символики экстремистских организаций – влечёт наложение административного штрафа на граждан в размере от одной тысячи до двух тысяч рублей с конфискацией предмета административного правонарушения либо административный арест на срок до пятнадцати суток с конфискацией предмета административного правонарушения; на должностных лиц – от одной тысячи до четырёх тысяч рублей с конфискацией предмета административного правонарушения; на юридических лиц - от десяти тысяч до пятидесяти тысяч рублей с конфискацией предмета административного правонарушения.</text:p>
      <text:p text:style-name="Text_20_body">2. Изготовление, сбыт или приобретение в целях сбыта нацистской атрибутики или символики либо атрибутики или символики, сходных с нацистской атрибутикой или символикой до степени смешения, направленные на их пропаганду, – влечёт наложение административного штрафа на граждан в размере от одной тысячи до двух тысяч пятисот рублей с конфискацией предмета административного правонарушения; на должностных лиц – от двух тысяч до пяти тысяч рублей с конфискацией предмета административного правонарушения; на юридических лиц – от двадцати тысяч до ста тысяч рублей с конфискацией предмета административного правонарушения.</text:p>
      <text:p text:style-name="Text_20_body"><text:span text:style-name="T2">Организация деятельности общественного или религиозного объединения, в отношении которого принято решение о приостановлении его деятельности (статья 20.28 КоАП РФ)</text:span></text:p>
      <text:p text:style-name="Text_20_body">Экстремистские материалы – предназначенные для обнародования документы либо информация на иных носителях, призывающие к осуществлению экстремистской деятельности либо обосновывающие или оправдывающие необходимость осуществления такой деятельности, в том числе труды руководителей национал-социалистической рабочей партии Германии, фашистской партии Италии, публикации, обосновывающие или оправдывающие национальное и (или) расовое превосходство либо оправдывающие практику совершения военных или иных преступлений, направленных на полное или частичное уничтожение какой-либо этнической, социальной, расовой, национальной или религиозной группы.</text:p>
      <text:p text:style-name="Text_20_body">1. Организация деятельности общественного или религиозного объединения, в отношении которого действует имеющее законную силу решение о приостановлении его деятельности, а также участие в такой деятельности, за исключением случаев, предусмотренных <text:a xlink:type="simple" xlink:href="http://www.consultant.ru/popular/koap/13_21.html#p8311" office:name="Ссылка на текущий документ"><text:span text:style-name="Definition">частью 2</text:span></text:a> настоящей статьи, – влечёт наложение административного штрафа на организаторов в размере от одной тысячи до двух тысяч рублей; на участников – от пятисот до одной тысячи рублей.</text:p>
      <text:p text:style-name="Text_20_body">2. Организация деятельности некоммерческой организации, выполняющей функции иност­ранного агента, в отношении которой принято решение о приостановлении её деятельности, либо участие в такой деятельности – влечёт наложение административного штрафа на организаторов в размере от тридцати тысяч до пятидесяти тысяч рублей; на участников – от трёх тысяч до пяти тысяч рублей.</text:p>
      <text:p text:style-name="Text_20_body"><text:span text:style-name="T2">Производство и распространение экстремистских материалов (статья 20.29 КоАП РФ)</text:span></text:p>
      <text:p text:style-name="Text_20_body">Массовое <text:a xlink:type="simple" xlink:href="http://www.consultant.ru/document/cons_doc_LAW_148972/?dst=100158" office:name="Федеральный закон от 25.07.2002 N 114-ФЗ&#10;(ред. от 02.07.2013)&#10;&quot;О противодействии экстремистской деятельности&quot;"><text:span text:style-name="Definition">распространение</text:span></text:a> экстремистских материалов, включённых в опубликованный федеральный список экстремистских материалов, а равно их производство либо хранение в целях массового распространения – влечёт наложение административного штрафа на граждан в размере от одной тысячи до трёх тысяч рублей либо административный арест на срок до пятнадцати суток с конфискацией указанных материалов и оборудования, использованного для их производства; на должностных лиц – от двух тысяч до пяти тысяч рублей с конфискацией указанных материалов и оборудования, использованного для их производства; на юридических лиц – от пятидесяти тысяч до ста тысяч рублей или административное приостановление деятельности на срок до девяноста суток с конфискацией указанных материалов и оборудования, использованного для их производства.</text:p>
      <text:p text:style-name="Text_20_body"><text:span text:style-name="T1">Уголовная ответственность устанавливается в соответствии с Уголовным кодексом Российской Федерации</text:span></text:p>
      <text:p text:style-name="Text_20_body"><text:span text:style-name="T2">Нарушение права на свободу совести и вероисповедания (статья 148 УК РФ):</text:span></text:p>
      <text:p text:style-name="Text_20_body">1. Публичные действия, выражающие явное неуважение к обществу и совершенные в целях оскорбления религиозных чувств верующих, – наказываются штрафом в размере до трёхсот тысяч рублей или в размере заработной платы или иного дохода осуждённого за период до двух лет, либо обязательными работами на срок до двухсот сорока часов, либо принудительными работами на срок до одного года, либо лишением свободы на тот же срок.</text:p>
      <text:p text:style-name="Text_20_body">2. Деяния, предусмотренные <text:a xlink:type="simple" xlink:href="http://base.garant.ru/70403758/#block_14801" office:name=""><text:span text:style-name="Definition">частью первой</text:span></text:a> настоящей статьи, совершенные в местах, специально предназначенных для проведения богослужений, других религиозных обрядов и церемоний, – наказываются штрафом в размере до пятисот тысяч рублей или в размере заработной платы или иного дохода осуждённого за период до трёх лет, либо обязательными работами на срок до четырёхсот восьмидесяти часов, либо принудительными работами на срок до трёх лет, либо лишением свободы на тот же срок с ограничением свободы на срок до одного года или без такового.</text:p>
      <text:p text:style-name="Text_20_body">3. Незаконное воспрепятствование деятельности религиозных организаций или проведению богослужений, других религиозных обрядов и церемоний – наказывается штрафом в размере до трёхсот тысяч рублей или в размере заработной платы или иного дохода осуждённого за период до двух лет, либо обязательными работами на срок до трёхсот шестидесяти часов, либо исправительными работами на срок до одного года, либо арестом на срок до трёх месяцев.</text:p>
      <text:p text:style-name="Text_20_body">4. Деяния, предусмотренные <text:a xlink:type="simple" xlink:href="http://base.garant.ru/70403758/#block_14803" office:name=""><text:span text:style-name="Definition">частью третьей</text:span></text:a> настоящей статьи, совершенные:</text:p>
      <text:p text:style-name="Text_20_body">а) лицом с использованием своего служебного положения; б) с применением насилия или с угрозой его применения, – наказываются штрафом в размере до двухсот тысяч рублей или в размере заработной платы или иного дохода осуждённого за период до одного года, либо обязательными работами на срок до четырёхсот восьмидесяти часов, либо исправительными работами на срок до двух лет, либо принудительными работами на срок до одного года, либо лишением свободы на тот же срок с лишением права занимать определённые должности или заниматься определённой деятельностью на срок до двух лет.</text:p>
      <text:p text:style-name="Text_20_body"><text:span text:style-name="T2">Террористический акт (статья 205 УК РФ)</text:span></text:p>
      <text:p text:style-name="Text_20_body">1. Совершение взрыва, поджога или иных действий, устрашающих население и создающих опасность гибели человека, причинения значительного имущественного ущерба либо наступления иных тяжких последствий, в целях дестабилизации деятельности органов власти или международных организаций либо воздействия на принятие ими решений, а также угроза совершения указанных действий в тех же целях – наказываются лишением свободы на срок от восьми до пятнадцати лет.</text:p>
      <text:p text:style-name="Text_20_body">2. Те же деяния: а) совершенные группой лиц по предварительному сговору или организованной группой; б) повлёкшие по неосторожности смерть человека; в) повлёкшие причинение значительного имущественного ущерба либо наступление иных тяжких последствий, – наказываются лишением свободы на срок от десяти до двадцати лет с ограничением свободы на срок от одного года до двух лет.</text:p>
      <text:p text:style-name="Text_20_body">3. Деяния, предусмотренные частями первой или второй настоящей статьи, если они:</text:p>
      <text:p text:style-name="Text_20_body">а) сопряжены с посягательством на объекты использования атомной энергии либо с использованием ядерных материалов, радиоактивных веществ или источников радиоактивного излучения либо ядовитых, отравляющих, токсичных, опасных химических или биологических веществ; б) повлекли умышленное причинение смерти человеку, – наказываются лишением свободы на срок от пятнадцати до двадцати лет с ограничением свободы на срок от одного года до двух лет или пожизненным лишением свободы.</text:p>
      <text:p text:style-name="Text_20_body"><text:span text:style-name="T3">Примечание.</text:span> Лицо, участвовавшее в подготовке террористического акта, освобождается от уголовной ответственности, если оно своевременным предупреждением органов власти или иным способом способствовало предотвращению осуществления террористического акта и если в действиях этого лица не содержится иного состава преступления.</text:p>
      <text:p text:style-name="Text_20_body"><text:line-break/><text:span text:style-name="T2">Содействие террористической деятельности (статья 205.1 УК РФ)</text:span></text:p>
      <text:p text:style-name="Text_20_body">1. Склонение, вербовка или иное вовлечение лица в совершение хотя бы одного из преступлений, предусмотренных <text:a xlink:type="simple" xlink:href="http://base.garant.ru/10108000/25/#block_205" office:name=""><text:span text:style-name="Definition">ст. 205, 206, 206, 211, 277, 278, 279 и 360 УК РФ,</text:span></text:a> вооружение или подготовка лица в целях совершения хотя бы одного из указанных преступлений, а равно финансирование терроризма – наказывается лишением свободы на срок от пяти до десяти лет со штрафом в размере до пятисот тысяч рублей либо в размере заработной платы или иного дохода осуждённого за период до трёх лет либо без такового.</text:p>
      <text:p text:style-name="Text_20_body">2. Те же деяния, совершенные лицом с использованием своего служебного положения, – наказываются лишением свободы на срок от восьми до пятнадцати лет со штрафом в размере от пятисот тысяч до одного миллиона рублей либо в размере заработной платы или иного дохода осуждённого за период от трёх до пяти лет либо без такового.</text:p>
      <text:p text:style-name="Text_20_body">3. Пособничество в совершении преступления, предусмотренного <text:a xlink:type="simple" xlink:href="http://base.garant.ru/10108000/25/#block_205" office:name=""><text:span text:style-name="Definition">статьёй 205</text:span></text:a> УК РФ, – наказывается лишением свободы на срок от десяти до двадцати лет.</text:p>
      <text:p text:style-name="Text_20_body">4. Организация совершения хотя бы одного из преступлений, предусмотренных <text:a xlink:type="simple" xlink:href="http://base.garant.ru/10108000/25/#block_205" office:name=""><text:span text:style-name="Definition">статьями 205</text:span></text:a>, <text:a xlink:type="simple" xlink:href="http://base.garant.ru/10108000/25/#block_2053" office:name=""><text:span text:style-name="Definition">205.3</text:span></text:a>, <text:a xlink:type="simple" xlink:href="http://base.garant.ru/10108000/25/#block_20603" office:name=""><text:span text:style-name="Definition">частями третьей</text:span></text:a> и <text:a xlink:type="simple" xlink:href="http://base.garant.ru/10108000/25/#block_20604" office:name=""><text:span text:style-name="Definition">четвёртой статьи 206</text:span></text:a>, <text:a xlink:type="simple" xlink:href="http://base.garant.ru/10108000/25/#block_21104" office:name=""><text:span text:style-name="Definition">частью четвёртой статьи 211</text:span></text:a> УК РФ, или руководство его совершением, а равно организация финансирования терроризма – наказы­ваются лишением свободы на срок от пятнадцати до двадцати лет с ограничением свободы на срок от одного года до двух лет или пожизненным лишением свободы.</text:p>
      <text:p text:style-name="Text_20_body"><text:span text:style-name="T3">Примечания.</text:span> 1. Под финансированием терроризма в настоящем Кодексе понимается предоставление или сбор средств либо оказание финансовых услуг с осознанием того, что они предназначены для финансирования организации, подготовки или совершения хотя бы одного из преступлений, предусмотренных <text:a xlink:type="simple" xlink:href="http://base.garant.ru/10108000/25/#block_205" office:name=""><text:span text:style-name="Definition">ст. 205</text:span></text:a>, <text:a xlink:type="simple" xlink:href="http://base.garant.ru/10108000/25/#block_2051" office:name=""><text:span text:style-name="Definition">205.1</text:span></text:a>, <text:a xlink:type="simple" xlink:href="http://base.garant.ru/10108000/25/#block_2052" office:name=""><text:span text:style-name="Definition">205.2</text:span></text:a>, <text:a xlink:type="simple" xlink:href="http://base.garant.ru/10108000/25/#block_2053" office:name=""><text:span text:style-name="Definition">205.3</text:span></text:a>, <text:a xlink:type="simple" xlink:href="http://base.garant.ru/10108000/25/#block_2054" office:name=""><text:span text:style-name="Definition">205.4</text:span></text:a>, <text:a xlink:type="simple" xlink:href="http://base.garant.ru/10108000/25/#block_2055" office:name=""><text:span text:style-name="Definition">205.5</text:span></text:a>, <text:a xlink:type="simple" xlink:href="http://base.garant.ru/10108000/25/#block_206" office:name=""><text:span text:style-name="Definition">206</text:span></text:a>, <text:a xlink:type="simple" xlink:href="http://base.garant.ru/10108000/25/#block_208" office:name=""><text:span text:style-name="Definition">208</text:span></text:a>, <text:a xlink:type="simple" xlink:href="http://base.garant.ru/10108000/25/#block_211" office:name=""><text:span text:style-name="Definition">211</text:span></text:a>, <text:a xlink:type="simple" xlink:href="http://base.garant.ru/10108000/25/#block_220" office:name=""><text:span text:style-name="Definition">220</text:span></text:a>, <text:a xlink:type="simple" xlink:href="http://base.garant.ru/10108000/25/#block_221" office:name=""><text:span text:style-name="Definition">221</text:span></text:a>, <text:a xlink:type="simple" xlink:href="http://base.garant.ru/10108000/30/#block_277" office:name=""><text:span text:style-name="Definition">277</text:span></text:a>, <text:a xlink:type="simple" xlink:href="http://base.garant.ru/10108000/30/#block_278" office:name=""><text:span text:style-name="Definition">278</text:span></text:a>, <text:a xlink:type="simple" xlink:href="http://base.garant.ru/10108000/30/#block_279" office:name=""><text:span text:style-name="Definition">279</text:span></text:a> и <text:a xlink:type="simple" xlink:href="http://base.garant.ru/10108000/35/#block_360" office:name=""><text:span text:style-name="Definition">360</text:span></text:a> УК РФ, либо для обеспечения организованной группы, незаконного вооружённого формирования, преступного сообщества (преступной организации), созданных или создаваемых для совершения хотя бы одного из указанных преступлений.</text:p>
      <text:p text:style-name="Text_20_body">1.1. Под пособничеством в настоящей статье понимаются умышленное содействие совер­шению преступления советами, указаниями, предоставлением информации, средств или орудий совершения преступления либо устранением препятствий к его совершению, а также обещание скрыть преступника, средства или орудия совершения преступления, следы преступления либо предметы, добытые преступным путём, а равно обещание приобрести или сбыть такие предметы.</text:p>
      <text:p text:style-name="Text_20_body">2. Лицо, совершившее преступление, предусмотренное настоящей статьёй, освобождается от уголовной ответственности, если оно своевременным сообщением органам власти или иным образом способствовало предотвращению либо пресечению преступления, которое оно финансировало и (или) совершению которого содействовало, и если в его действиях не содержится иного состава преступления.</text:p>
      <text:p text:style-name="Text_20_body"><text:span text:style-name="T2">Публичные призывы к осуществлению террористической деятельности или публичное оправдание терроризма (статья 205.2 УК РФ)</text:span></text:p>
      <text:p text:style-name="Text_20_body">1. Публичные призывы к осуществлению террористической деятельности или публичное оправдание терроризма – наказываются штрафом в размере до пятисот тысяч рублей либо в размере заработной платы или иного дохода осуждённого за период до трёх лет, либо принудительными работами на срок до четырёх лет, либо лишением свободы на срок от двух до пяти лет.</text:p>
      <text:p text:style-name="Text_20_body">2. Те же деяния, совершённые с использованием средств массовой информации, – наказываются штрафом в размере от трёхсот тысяч до одного миллиона рублей либо в размере заработной платы или иного дохода осуждённого за период от трёх до пяти лет, либо принудительными работами на срок до пяти лет с лишением права занимать определённые должности или заниматься определённой деятельностью на срок до пяти лет или без такового, либо лишением свободы на срок до семи лет с лишением права занимать определённые должности или заниматься определённой деятельностью на срок до пяти лет.</text:p>
      <text:p text:style-name="Text_20_body"><text:span text:style-name="T3">Примечание.</text:span> В настоящей статье под публичным оправданием терроризма понимается публичное заявление о признании идеологии и практики терроризма правильными, нуждающимися в поддержке и подражании.</text:p>
      <text:p text:style-name="Text_20_body"><text:span text:style-name="T2">Заведомо ложное сообщение об акте терроризма (статья 207 УК РФ)</text:span></text:p>
      <text:p text:style-name="Text_20_body">1. Заведомо ложное сообщение о готовящихся взрыве, поджоге или иных действиях, создающих опасность гибели людей, причинения значительного имущественного ущерба либо наступления иных общественно опасных последствий, – наказывается штрафом в размере до двухсот тысяч рублей или в размере заработной платы или иного дохода осуждённого за период до восемнадцати месяцев, либо обязательными работами на срок до четырёхсот восьмидесяти часов, либо исправительными работами на срок от одного года до двух лет, либо ограничением свободы на срок до трёх лет, либо принудительными работами на срок до трёх лет, либо арестом на срок от трёх до шести месяцев, либо лишением свободы на срок до трёх лет.</text:p>
      <text:p text:style-name="Text_20_body">2. То же деяние, повлёкшее причинение крупного ущерба либо наступление иных тяжких последствий, – наказывается штрафом в размере до одного миллиона рублей или в размере заработной платы или иного дохода осуждённого за период от восемнадцати месяцев до трёх лет либо лишением свободы на срок до пяти лет.</text:p>
      <text:p text:style-name="Text_20_body"><text:span text:style-name="T3">Примечание.</text:span> Крупным ущербом в настоящей статье признается ущерб, сумма которого превышает один миллион рублей.</text:p>
      <text:p text:style-name="Text_20_body"><text:line-break/><text:span text:style-name="T2">Публичные призывы к осуществлению экстремистской деятельности (статья 280 УК РФ)</text:span></text:p>
      <text:p text:style-name="Text_20_body">1. Публичные призывы к осуществлению <text:a xlink:type="simple" xlink:href="http://base.garant.ru/12127578/#block_101" office:name=""><text:span text:style-name="Definition">экстремистской деятельности</text:span></text:a> – наказываются штрафом в размере от ста тысяч до трёхсот тысяч рублей или в размере заработной платы или иного дохода осуждённого за период от одного года до двух лет, либо принудительными работами на срок до трёх лет, либо арестом на срок от четырёх до шести месяцев, либо лишением свободы на срок до четырёх лет с лишением права занимать определённые должности или заниматься определённой деятельностью на тот же срок.</text:p>
      <text:p text:style-name="Text_20_body">2. Те же деяния, совершённые с использованием средств массовой информации, – на­казываются принудительными работами на срок до пяти лет с лишением права занимать определённые должности или заниматься определённой деятельностью на срок до трёх лет или без такового либо лишением свободы на срок до пяти лет с лишением права занимать определённые должности или заниматься определённой деятельностью на срок до трёх лет.</text:p>
      <text:p text:style-name="Text_20_body"><text:span text:style-name="T2">Возбуждение ненависти либо вражды, а равно унижение человеческого достоинства (статья 282 УК РФ)</text:span></text:p>
      <text:p text:style-name="Text_20_body">1. Действия, направленные на возбуждение ненависти либо вражды, а также на унижение достоинства человека либо группы лиц по признакам пола, расы, национальности, языка, происхождения, отношения к религии, а равно принадлежности к какой-либо социальной группе, совершенные публично или с использованием средств массовой информации, – наказываются штрафом в размере от ста тысяч до трёхсот тысяч рублей или в размере заработной платы или иного дохода осуждённого за период от одного года до двух лет, либо лишением права занимать определённые должности или заниматься определённой деятельностью на срок до трёх лет, либо обязательными работами на срок до трёхсот шестидесяти часов, либо исправительными работами на срок до одного года, либо принудительными работами на срок до четырёх лет, либо лишением свободы на тот же срок.</text:p>
      <text:p text:style-name="Text_20_body">2. Те же деяния, совершенные: а) с применением насилия или с угрозой его применения; б) лицом с использованием своего служебного положения; в) организованной группой, – наказываются штрафом в размере от трёхсот тысяч до пятисот тысяч рублей или в размере заработной платы или иного дохода осуждённого за период от двух до трёх лет, либо лишением права занимать определённые должности или заниматься определённой деятельностью на срок до пяти лет, либо обязательными работами на срок до четырёхсот восьмидесяти часов, либо исправительными работами на срок от одного года до двух лет, либо принудительными работами на срок до пяти лет, либо лишением свободы на тот же срок.</text:p>
      <text:p text:style-name="Text_20_body"><text:span text:style-name="T2">Организация экстремистского сообщества (статья 282.1 УК РФ)</text:span></text:p>
      <text:p text:style-name="Text_20_body">1. Создание экстремистского сообщества, то есть организованной группы лиц для подготовки или совершения преступлений экстремистской направленности, а равно руководство таким экстремистским сообществом, его частью или входящими в такое сообщество структурными подразделениями, а также создание объединения организаторов, руководителей или иных представителей частей или структурных подразделений такого сообщества в целях разработки планов и (или) условий для совершения преступлений экстремистской направленности – наказывается штрафом в размере от двухсот тысяч до пятисот тысяч рублей или в размере заработной платы или иного дохода осуждённого за период от восемнадцати месяцев до трёх лет, либо принудительными работами на срок до пяти лет с ограничением свободы на срок от одного года до двух лет, либо лишением свободы на срок от двух до восьми лет с лишением права занимать определённые должности или заниматься определённой деятельностью на срок до десяти лет и с ограничением свободы на срок от одного года до двух лет.</text:p>
      <text:p text:style-name="Text_20_body">1.1. Склонение, вербовка или иное вовлечение лица в деятельность экстремистского со­общества – наказываются штрафом в размере от ста тысяч до трёхсот тысяч рублей или в размере заработной платы или иного дохода осуждённого за период от одного года до двух лет, либо принудительными работами на срок от одного года до пяти лет с ограничением свободы на срок от одного года до двух лет, либо лишением свободы на срок от одного года до шести лет с ограничением свободы на срок от одного года до двух лет.</text:p>
      <text:p text:style-name="Text_20_body">2. Участие в экстремистском сообществе – наказывается штрафом в размере до ста тысяч рублей или в размере заработной платы или иного дохода осуждённого за период до одного года, либо принудительными работами на срок до трёх лет с лишением права занимать определённые должности или заниматься определённой деятельностью на срок до трёх лет или без такового и с ограничением свободы на срок до одного года, либо лишением свободы на срок до четырёх лет с лишением права занимать определённые должности или заниматься определённой деятельностью на срок до пяти лет или без такового и с ограничением свободы на срок до одного года.</text:p>
      <text:p text:style-name="Text_20_body">3. Деяния, предусмотренные <text:a xlink:type="simple" xlink:href="http://base.garant.ru/10108000/30/#block_28211" office:name=""><text:span text:style-name="Definition">частями первой</text:span></text:a>, <text:a xlink:type="simple" xlink:href="http://base.garant.ru/10108000/30/#block_282101" office:name=""><text:span text:style-name="Definition">первой.1</text:span></text:a> или <text:a xlink:type="simple" xlink:href="http://base.garant.ru/10108000/30/#block_28212" office:name=""><text:span text:style-name="Definition">второй</text:span></text:a> настоящей статьи, со­вершенные лицом с использованием своего служебного положения, – наказываются штрафом в размере от трёхсот тысяч до семисот тысяч рублей или в размере заработной платы или иного дохода осуждённого за период от двух до трёх лет, либо принудительными работами на срок до пяти лет с лишением права занимать определённые должности или заниматься определённой деятельностью на срок до трёх лет или без такового и с ограничением свободы на срок от одного года до двух лет, либо лишением свободы на срок от четырёх до десяти лет с лишением права занимать определённые должности или заниматься определённой деятельностью на срок до десяти лет или без такового и с ограничением свободы на срок от одного года до двух лет.</text:p>
      <text:p text:style-name="Text_20_body"><text:span text:style-name="T3">Примечания.</text:span> 1. Лицо, добровольно прекратившее участие в деятельности общественного или религиозного объединения либо иной организации, в отношении которых судом принято вступившее в законную силу решение о ликвидации или запрете деятельности в связи с осуществлением экстремистской деятельности, освобождается от уголовной ответственности, если в его действиях не содержится иного состава преступления.</text:p>
      <text:p text:style-name="Text_20_body">2. Под преступлениями экстремистской направленности в настоящем Кодексе понимаются преступления, совершенные по мотивам политической, идеологической, расовой, национальной или религиозной ненависти или вражды либо по мотивам ненависти или вражды в отношении какой-либо социальной группы, предусмотренные соответствующими статьями <text:a xlink:type="simple" xlink:href="http://base.garant.ru/10108000/16/#block_2000" office:name=""><text:span text:style-name="Definition">Особенной части</text:span></text:a> УК РФ и <text:a xlink:type="simple" xlink:href="http://base.garant.ru/10108000/10/#block_63015" office:name=""><text:span text:style-name="Definition">пунктом «е» части первой статьи 63</text:span></text:a> УК РФ.</text:p>
      <text:p text:style-name="Text_20_body"><text:span text:style-name="T2">Организация деятельности экстремистской организации (статья 282.2. УК РФ)</text:span></text:p>
      <text:p text:style-name="Text_20_body">1. Организация деятельности общественного или религиозного объединения либо иной организации, в отношении которых судом принято вступившее в законную силу решение о ликвидации или запрете деятельности в связи с осуществлением экстремистской деятельности, за исключением организаций, которые в соответствии с <text:a xlink:type="simple" xlink:href="http://base.garant.ru/12145408/#block_242" office:name=""><text:span text:style-name="Definition">законодательством</text:span></text:a> Российской Фе­дерации признаны террористическими, – наказывается штрафом в размере от трёхсот тысяч до пятисот тысяч рублей или в размере заработной платы или иного дохода осуждённого за период от двух до трёх лет, либо принудительными работами на срок до пяти лет с ограничением свободы на срок до двух лет или без такового, либо арестом на срок от четырёх до шести месяцев, либо лишением свободы на срок от двух до восьми лет с лишением права занимать определённые должности или заниматься определённой деятельностью на срок до десяти лет или без такового и с ограничением свободы на срок до двух лет или без такового.</text:p>
      <text:p text:style-name="Text_20_body">1.1. Склонение, вербовка или иное вовлечение лица в деятельность экстремистской организации – наказываются штрафом в размере от ста тысяч до трёхсот тысяч рублей или в размере заработной платы или иного дохода осуждённого за период от одного года до двух лет, либо принудительными работами на срок от одного года до пяти лет с ограничением свободы на срок от одного года до двух лет, либо лишением свободы на срок от двух до шести лет с ограничением свободы на срок от одного года до двух лет.</text:p>
      <text:p text:style-name="Text_20_body">2. Участие в деятельности общественного или религиозного объединения либо иной организации, в отношении которых судом принято вступившее в законную силу решение о ликвидации или запрете деятельности в связи с осуществлением экстремистской деятельности, за исключением организаций, которые в соответствии с <text:a xlink:type="simple" xlink:href="http://base.garant.ru/12145408/#block_242" office:name=""><text:span text:style-name="Definition">законодательством</text:span></text:a> Российской Федерации признаны террористическими, – наказывается штрафом в размере до трёхсот тысяч рублей или в размере заработной платы или иного дохода осуждённого за период до двух лет, либо принудительными работами на срок до трёх лет с ограничением свободы на срок до одного года или без такового, либо арестом на срок до четырёх месяцев, либо лишением свободы на срок до четырёх лет с лишением права занимать определённые должности или заниматься определённой деятельностью на срок до пяти лет или без такового и с ограничением свободы на срок до одного года либо без такового.</text:p>
      <text:p text:style-name="Text_20_body">3. Деяния, предусмотренные <text:a xlink:type="simple" xlink:href="http://base.garant.ru/10108000/30/#block_28221" office:name=""><text:span text:style-name="Definition">частями первой</text:span></text:a>, <text:a xlink:type="simple" xlink:href="http://base.garant.ru/10108000/30/#block_282201" office:name=""><text:span text:style-name="Definition">первой.1</text:span></text:a> или <text:a xlink:type="simple" xlink:href="http://base.garant.ru/10108000/30/#block_28222" office:name=""><text:span text:style-name="Definition">второй</text:span></text:a> настоящей статьи, совершенные лицом с использованием своего служебного положения, – наказываются штрафом в размере от трёхсот тысяч до семисот тысяч рублей или в размере заработной платы или иного дохода осуждённого за период от двух до трёх лет, либо принудительными работами на срок до пяти лет с лишением права занимать определённые должности или заниматься определённой деятельностью на срок до трёх лет или без такового и с ограничением свободы на срок от одного года до двух лет, либо лишением свободы на срок до семи лет с лишением права занимать определённые должности или заниматься определённой деятельностью на срок до десяти лет или без такового и с ограничением свободы на срок от одного года до двух лет.</text:p>
      <text:p text:style-name="Text_20_body"><text:span text:style-name="T3">Примечание.</text:span> Лицо, добровольно прекратившее участие в деятельности общественного или религиозного объединения либо иной организации, в отношении которых судом принято вступившее в законную силу решение о ликвидации или запрете деятельности в связи с осуществлением экстремистской деятельности, освобождается от уголовной ответственности, если в его действиях не содержится иного состава преступления.</text:p>
      <text:p text:style-name="Text_20_body"><text:line-break/></text:p>
      <text:p text:style-name="Text_20_body">Адрес страницы: <text:a xlink:type="simple" xlink:href="http://sevorehovo-borisovo.mos.ru/counter-terrorism/anti-terrorist-activity-of-the-district-orekhovo-borisovo-severnoye-moscow-and-moscow-region-city-of/protivodeystvie-ekstremizmu-i-terrorizmu/detail/12475825.html" office:name=""><text:span text:style-name="Definition">http://sevorehovo-borisovo.mos.ru/counter-terrorism/anti-terrorist-activity-of-the-district-orekhovo-borisovo-severnoye-moscow-and-moscow-region-city-of/protivodeystvie-ekstremizmu-i-terrorizmu/detail/12475825.html</text:span></text:a></text:p>
      <text:p text:style-name="Text_20_body"><text:a xlink:type="simple" xlink:href="http://sevorehovo-borisovo.mos.ru" office:name=""><text:span text:style-name="Definition">Управа района Орехово-Борисово Север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7-14T18:34:47Z</meta:creation-date>
    <dc:date>2024-07-14T18:34:47Z</dc:date>
  </office:meta>
</office:document-meta>
</file>