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материалам-проекта-внешнего-электроснабжения-школы-пчеловодства-расположенной-по-адресу-город-москвы-еготьевский-тупик-д.-4-стр.-2"/>По материалам проекта внешнего электроснабжения школы пчеловодства, расположенной по адресу: город Москвы, Еготьевский тупик, д. 4, стр. 2<text:bookmark-end text:name="по-материалам-проекта-внешнего-электроснабжения-школы-пчеловодства-расположенной-по-адресу-город-москвы-еготьевский-тупик-д.-4-стр.-2"/></text:h>
      <text:p text:style-name="First_20_paragraph">06.02.2015</text:p>
      <text:p text:style-name="Text_20_body"><text:line-break/></text:p>
      <text:p text:style-name="Text_20_body">Адрес страницы: <text:a xlink:type="simple" xlink:href="http://sevorehovo-borisovo.mos.ru/presscenter/news/detail/1565736.html" office:name=""><text:span text:style-name="Definition">http://sevorehovo-borisovo.mos.ru/presscenter/news/detail/1565736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8T04:19:10Z</meta:creation-date>
    <dc:date>2025-02-18T04:19:10Z</dc:date>
  </office:meta>
</office:document-meta>
</file>