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ая-служба-психологической-помощи-населению"/>Московская служба психологической помощи населению<text:bookmark-end text:name="московская-служба-психологической-помощи-населению"/></text:h>
      <text:p text:style-name="First_20_paragraph">15.04.2015</text:p>
      <text:p text:style-name="Text_20_body"><text:line-break/></text:p>
      <text:p text:style-name="Text_20_body">Адрес страницы: <text:a xlink:type="simple" xlink:href="http://sevorehovo-borisovo.mos.ru/presscenter/news/detail/1745538.html" office:name=""><text:span text:style-name="Definition">http://sevorehovo-borisovo.mos.ru/presscenter/news/detail/1745538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3:26:58Z</meta:creation-date>
    <dc:date>2023-08-02T03:26:58Z</dc:date>
  </office:meta>
</office:document-meta>
</file>