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жарная-охрана-столицы-в-годы-великой-отечественной-войны"/>Пожарная охрана столицы в годы Великой Отечественной войны<text:bookmark-end text:name="пожарная-охрана-столицы-в-годы-великой-отечественной-войны"/></text:h>
      <text:p text:style-name="First_20_paragraph">29.04.2015</text:p>
      <text:p text:style-name="Text_20_body">Особый период в жизни пожарной охраны столицы – Великая Отечественная война. В этот период были проявлены лучшие качества бойцов и командиров огненного фронта, в том числе подготовленность к противодействию не только стихии, но и варварским бомбардировкам мирного города.</text:p>
      <text:p text:style-name="Text_20_body">Годы войны стали суровым испытанием для Местной противовоздушной обороны (МПВО) Москвы. После начала боевых действий началось развертывание сил и средств, усиливалась противопожарная защита, приводились в готовность медицинские учреждения.</text:p>
      <text:p text:style-name="Text_20_body">За героическую работу по тушению сложных пожаров в условиях военного времени, за мужество и доблесть личного состава столичная пожарная охрана 5 октября 1947 года была награждена орденом Ленина.</text:p>
      <text:p text:style-name="Text_20_body"><text:line-break/></text:p>
      <text:p text:style-name="Text_20_body">Адрес страницы: <text:a xlink:type="simple" xlink:href="http://sevorehovo-borisovo.mos.ru/presscenter/news/detail/1808937.html" office:name=""><text:span text:style-name="Definition">http://sevorehovo-borisovo.mos.ru/presscenter/news/detail/1808937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8T06:43:05Z</meta:creation-date>
    <dc:date>2024-05-08T06:43:05Z</dc:date>
  </office:meta>
</office:document-meta>
</file>