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икниковые-зоны-южного-округа"/>Пикниковые зоны Южного округа<text:bookmark-end text:name="пикниковые-зоны-южного-округа"/></text:h>
      <text:p text:style-name="First_20_paragraph">05.05.2015</text:p>
      <text:p text:style-name="Text_20_body">Бирюлево Восточное - Бирюлевский дендропарк</text:p>
      <text:p text:style-name="Text_20_body">Братеево - благоустроенная территория пойма реки Городня от д.6 корп.1 по ул. Борисовские пруды до д. 16 корп.6 по ул. Братеевская;</text:p>
      <text:p text:style-name="Text_20_body">- благоустроенная территория набережной реки Москва от д.18 корп.1 до 46 корп.1 по ул. Борисовские пруды;</text:p>
      <text:p text:style-name="Text_20_body">- благоустроенная территория набережной реки Москва от д.8 корп.1 до 14 корп.1 по ул. Борисовские пруды</text:p>
      <text:p text:style-name="Text_20_body">Зябликово - благоустроенная территория пойма реки Городня ул. Мусы Джалиля, д.4</text:p>
      <text:p text:style-name="Text_20_body">Москворечье-Сабурово - зона отдыха Борисовские пруды</text:p>
      <text:p text:style-name="Text_20_body">Нагатинский затон - Коломенская наб., д.26</text:p>
      <text:p text:style-name="Text_20_body">Орехово-Борисово Северное - парк Борисовские пруды</text:p>
      <text:p text:style-name="Text_20_body">В округе создано восемь пикниковых зон, на которых расположено 96 шашлычных мест.</text:p>
      <text:p text:style-name="Text_20_body">Управление по ЮАО Главного управления МЧС России по г.Москве обращает внимание жителей округа о недопущении разведения костров и проведения мероприятий с использованием огня, пресечении использования мангалов вне специально оборудованных площадок, а также других действий, которые могут привести к возникновению пожаров.</text:p>
      <text:p text:style-name="Text_20_body">Телефоны вызова экстренных служб «101» и «112»</text:p>
      <text:p text:style-name="Text_20_body"><text:line-break/></text:p>
      <text:p text:style-name="Text_20_body">Адрес страницы: <text:a xlink:type="simple" xlink:href="http://sevorehovo-borisovo.mos.ru/presscenter/news/detail/1818116.html" office:name=""><text:span text:style-name="Definition">http://sevorehovo-borisovo.mos.ru/presscenter/news/detail/1818116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7T23:42:43Z</meta:creation-date>
    <dc:date>2024-05-07T23:42:43Z</dc:date>
  </office:meta>
</office:document-meta>
</file>