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бро-пожаловать-в-пожарную-часть-7"/>Добро пожаловать в пожарную часть № 7!<text:bookmark-end text:name="добро-пожаловать-в-пожарную-часть-7"/></text:h>
      <text:p text:style-name="First_20_paragraph">05.05.2015</text:p>
      <text:p text:style-name="Text_20_body">Школьники из школы № 949 Южного округа пришли в гости в пожарную часть № 7.</text:p>
      <text:p text:style-name="Text_20_body">Детям с вдохновением рассказали о своей нелегкой и героической профессии, показали специальную технику и снаряжение, продемонстрировали мастер-класс по одеванию боевой одежды, провели по комнатам отдыха и классам для самоподготовки, а также рассказали о техническом оснащении части. А когда сотрудники части разрешили примерить каждому каску пожарного и посидеть в кабине пожарной машины, восторгу детей не было предела.</text:p>
      <text:p text:style-name="Text_20_body">Школьники поблагодарили сотрудника МЧСЮАО за увлекательную и интересную беседу и обещали еще прийти в гости к пожарным.</text:p>
      <text:p text:style-name="Text_20_body">Ребятам еще раз напомнили, что при пожаре или задымлении звонить по телефонам «101» и «112».</text:p>
      <text:p text:style-name="Text_20_body">Светлана Овсянникова </text:p>
      <text:p text:style-name="Text_20_body"><text:line-break/></text:p>
      <text:p text:style-name="Text_20_body">Адрес страницы: <text:a xlink:type="simple" xlink:href="http://sevorehovo-borisovo.mos.ru/presscenter/news/detail/1818135.html" office:name=""><text:span text:style-name="Definition">http://sevorehovo-borisovo.mos.ru/presscenter/news/detail/1818135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03:06:22Z</meta:creation-date>
    <dc:date>2025-02-18T03:06:22Z</dc:date>
  </office:meta>
</office:document-meta>
</file>