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временный-досуговый-центр-превратят-кинотеатр-керчь-в-юао"/>В современный досуговый центр превратят кинотеатр «Керчь» в ЮАО<text:bookmark-end text:name="в-современный-досуговый-центр-превратят-кинотеатр-керчь-в-юао"/></text:h>
      <text:p text:style-name="First_20_paragraph">27.01.2016</text:p>
      <text:p text:style-name="Text_20_body">Реконструкцию кинотеатра «Керчь» в ЮАО планируют начать в сентябре. Строительство продлится около 19 месяцев. Об этом сообщает <text:a xlink:type="simple" xlink:href="https://www.mos.ru/news/item/6282073" office:name=""><text:span text:style-name="Definition">портал мэра и правительства Москвы</text:span></text:a>.</text:p>
      <text:p text:style-name="Text_20_body">В результате реализации проекта кинотеатр будет преобразован в современный культурно-досуговый центр. В здании появится дополнительное пространство. Здесь будут проходить развлекательные и общественные мероприятия, творческие встречи и концерты. Кроме того, установят бесплатный Wi-Fi. Кроме того, на крыше будет располагаться просторная терраса для отдыха.</text:p>
      <text:p text:style-name="Text_20_body">В кинотеатре «Керчь» создадут несколько сотен рабочих мест. Его открытие запланировано на 2018 год.</text:p>
      <text:p text:style-name="Text_20_body">Напомним, что в ноябре 2014 года в Москве состоялся аукцион по продаже 39 кинотеатров. Победителем аукциона стала компания «Эдисонэнерго», которая реализует проект их реконструкции.</text:p>
      <text:p text:style-name="Text_20_body"><text:line-break/></text:p>
      <text:p text:style-name="Text_20_body">Адрес страницы: <text:a xlink:type="simple" xlink:href="http://sevorehovo-borisovo.mos.ru/presscenter/news/detail/2471241.html" office:name=""><text:span text:style-name="Definition">http://sevorehovo-borisovo.mos.ru/presscenter/news/detail/2471241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6T02:02:13Z</meta:creation-date>
    <dc:date>2023-12-16T02:02:13Z</dc:date>
  </office:meta>
</office:document-meta>
</file>