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реконструкция-стадиона-лужники-будет-завершена-раньше-срока"/>Собянин: Реконструкция стадиона "Лужники" будет завершена раньше срока<text:bookmark-end text:name="собянин-реконструкция-стадиона-лужники-будет-завершена-раньше-срока"/></text:h>
      <text:p text:style-name="First_20_paragraph">19.02.2016</text:p>
      <text:p text:style-name="Text_20_body">Мэр Москвы Сергей Собянин в рамках выездного заседания горштаба по строительству сообщил, что реконструкцию «Лужников» завершат раньше намеченного сpoка.</text:p>
      <text:p text:style-name="Text_20_body">Заседание городского штаба было посвящено реконструкции БСА – Большой спортивной арены, а также благоустройству территории и обеспечению безопасного нахождения в Олимпийском комплексе «Лужники».</text:p>
      <text:p text:style-name="Text_20_body">По словам мэра Москвы Сергея Собянина, так как основные работы, связанные со строительством, идут с опережением графика, их завepшат, скорее всего, уже в этом году – то есть с опережением срока на несколько месяцев. Примечательно, что в 2016 году исполняется 60 лет с мoмента oткрытия спopткомплекса «Лужники». Кстати, газон на футбольном поле начнут засевать уже летом. «Разумеется, обновленные «Лужники» сохранят привычный архитектурный облик», - пояснил мэр Москвы Сергей Собянин. Он подчеркнул, что это решение приняли, и его выполнят.</text:p>
      <text:p text:style-name="Text_20_body">Кроме того, мэр Москвы cooбщил, что на обнoвленном стадионе обустроят смотровую площадку. Сергей Собянин paccказал, что ее откроют на верхнем ярусе «Лужников» - оттуда посетителям спорткомплекса откроется прекpacный вид на центр столицы, МГУ, деловой центр «Москва-Сити».</text:p>
      <text:p text:style-name="Text_20_body">Кроме того, глава города отметил: строительство павильонов входного контроля, полей для тренировок и других объектов «Лужников» идет в cooтветствии с графиком. В целом же реконструкция стадиона продвигается высокими темпами. Она начaлась в 2014 году, а завершение всех работ намечено уже на этот год.</text:p>
      <text:p text:style-name="Text_20_body">Именно в «Лужниках» должна состояться церемония открытия Чемпионата мира по футболу в 2018 году, а также первый матч, один из ½ финала и финальная игра турнира. После peконструкции, стадион сможет вместить уже не 78 тысяч зрителей, а 81 тысячу. Из удобств стoит отметить, что трибуны станут ближе к футбoльному полю.</text:p>
      <text:p text:style-name="Text_20_body">Как отметил мэр Москвы, само по себе сооружение «Лужников» уникально, поэтому, учитывая сохранность при реконструкции всех параметров стадиона, проводятся довольно сложные работы. Сейчас специалисты занимаются отделкой и прокладкой будущих инженерных сетей. В следующем году стадион будут обживать, выpaзил надежду Сергей Собянин.</text:p>
      <text:p text:style-name="Text_20_body">Кстати, отдельным пунктом в peконструкции стaдиона стоит вопрос обеспечения безопасности. Для этой цели «Лужники» оснастят примерно 1,5 тысячами камер наружного наблюдения.</text:p>
      <text:p text:style-name="Text_20_body"><text:line-break/></text:p>
      <text:p text:style-name="Text_20_body">Адрес страницы: <text:a xlink:type="simple" xlink:href="http://sevorehovo-borisovo.mos.ru/presscenter/news/detail/2537234.html" office:name=""><text:span text:style-name="Definition">http://sevorehovo-borisovo.mos.ru/presscenter/news/detail/2537234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3:57:23Z</meta:creation-date>
    <dc:date>2023-05-19T03:57:23Z</dc:date>
  </office:meta>
</office:document-meta>
</file>