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ление-по-юао-департамента-гочсипб-напоминает-о-пожарной-безопасности"/>Управление по ЮАО Департамента ГОЧСиПБ напоминает о пожарной безопасности<text:bookmark-end text:name="управление-по-юао-департамента-гочсипб-напоминает-о-пожарной-безопасности"/></text:h>
      <text:p text:style-name="First_20_paragraph">25.02.2021</text:p>
      <text:p text:style-name="Text_20_body"><text:line-break/></text:p>
      <text:p text:style-name="Text_20_body">Управление по ЮАО Департамента ГОЧСиПБ в целях вашей безопасности и безопасности ваших детей напоминает родителям, как можно чаще беседуйте с малышами о том, как себя вести в чрезвычайных ситуациях, разъясните детям возможные последствия и опасность игр с огнем и другими пожароопасными предметами.</text:p>
      <text:p text:style-name="Text_20_body">Как показывает практика, напоминать детям о правилах пожарной безопасности необходимо постоянно, чтобы выполнение этих требований вошло в привычку, стало естественным, не требующим особых усилий.</text:p>
      <text:p text:style-name="Text_20_body">Чтобы не было беды, мы все должны строго следить за тем, чтобы дети не брали в руки спички. Нельзя допускать, чтобы дети пользовались электронагревательными приборами.</text:p>
      <text:p text:style-name="Text_20_body">Если у вас есть малолетние дети, ни в коем случае не оставляйте их дома одних тем более, если топится печь, работает телевизор или другие электроприборы. Не показывайте детям дурной пример: не курите при них, не зажигайте бумагу для освещения темных помещений. Храните спички в местах недоступных для детей. Ни в коем случае нельзя держать в доме неисправные или самодельные электрические приборы. Пользоваться можно только исправными приборами, имеющими сертификат соответствия требованиям безопасности, с встроенным устройством автоматического отключения прибора от источника электрического питания.</text:p>
      <text:p text:style-name="Text_20_body">Помните — маленькая неосторожность может привести к большой беде. В каждой квартире в зоне видимости для детского взгляда должен быть листок с написанными телефонами экстренных служб, позвонив по которым ребенок, попавший в сложную ситуацию, будет сориентирован специалистом службы спасения о дальнейших правильных действиях.</text:p>
      <text:p text:style-name="Text_20_body">Если малышей достаточно просто не оставлять одних без присмотра, исключить возможность забав с пожароопасными предметами, то детям постарше необходимо объяснять к чему могут привести такие игры. Оставшись без присмотра, они чувствуют себя хозяевами и, подражая взрослым, могут включать электроприборы, чинить электропроводку, могут даже разжечь костер (иногда и в квартире!) или устроить дымовую завесу. Подобное проявление самостоятельности может закончиться трагически.</text:p>
      <text:p text:style-name="Text_20_body">Если Вы увидели, что дети самостоятельно разводят костер, играют со спичками и зажигалками, горючими жидкостями, не проходите мимо, не оставайтесь безразличными, остановите их!</text:p>
      <text:p text:style-name="Text_20_body">— Практика показывает, что там, где среди детей проводится разъяснительная работа, направленная на предупреждение пожаров от детской шалости с огнем, опасность возникновения пожаров по этой причине сводится к минимуму, — рассказал Начальник Управления по ЮАО А.А.Коротчик.</text:p>
      <text:p text:style-name="Text_20_body"><text:line-break/></text:p>
      <text:p text:style-name="Text_20_body">Адрес страницы: <text:a xlink:type="simple" xlink:href="http://sevorehovo-borisovo.mos.ru/presscenter/news/detail/9739757.html" office:name=""><text:span text:style-name="Definition">http://sevorehovo-borisovo.mos.ru/presscenter/news/detail/9739757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4T05:07:11Z</meta:creation-date>
    <dc:date>2023-06-04T05:07:11Z</dc:date>
  </office:meta>
</office:document-meta>
</file>