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тушили-ангар-в-юао"/>Потушили ангар в ЮАО<text:bookmark-end text:name="потушили-ангар-в-юао"/></text:h>
      <text:p text:style-name="First_20_paragraph">25.02.2021</text:p>
      <text:p text:style-name="Text_20_body">Ночью 24 февраля на пульт диспетчера пожарной охраны поступило сообщение о возгорании в ангаре, расположенном по адресу: Даниловская набережная, дом №8с24. Площадь пожара составила 750 квадратных метров.</text:p>
      <text:p text:style-name="Text_20_body">К месту происшествия были высланы силы Пожарно-спасательного гарнизона города Москвы, в том числе расчёты ПСО №203, АСО №8 и АЛКООС ГКУ «ПСЦ».</text:p>
      <text:p text:style-name="Text_20_body">По прибытии пожарные создали четыре боевых участка: два из них были направленны на тушение пожара, один на защиту соседних зданий и один на бесперебойную подачу воды.</text:p>
      <text:p text:style-name="Text_20_body">Благодаря слаженным действиям московских пожарных и спасателей, пожар был ликвидирован в кратчайшие сроки. Работники аналитической лаборатории объектов окружающей среды и ЧС провели необходимые замеры на месте происшествия. Превышения предельно допустимой концентрации вредных веществ в окружающей среде не обнаружено. Информация о пострадавших не поступала.</text:p>
      <text:p text:style-name="Text_20_body"><text:line-break/></text:p>
      <text:p text:style-name="Text_20_body">Адрес страницы: <text:a xlink:type="simple" xlink:href="http://sevorehovo-borisovo.mos.ru/presscenter/news/detail/9739831.html" office:name=""><text:span text:style-name="Definition">http://sevorehovo-borisovo.mos.ru/presscenter/news/detail/9739831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4:40:06Z</meta:creation-date>
    <dc:date>2023-08-10T14:40:06Z</dc:date>
  </office:meta>
</office:document-meta>
</file>