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глашаем-вас-принять-участие-в-акции-стимул-мечты---это-сам-ты"/>Приглашаем Вас принять участие в акции "Стимул мечты - это сам ты!"<text:bookmark-end text:name="приглашаем-вас-принять-участие-в-акции-стимул-мечты---это-сам-ты"/></text:h>
      <text:p text:style-name="First_20_paragraph">02.07.2021</text:p>
      <text:p text:style-name="Text_20_body">Приглашаем Вас принять участие в акции "Стимул мечты - это сам ты!" С 26 июня по 3 июля выкладывайте на своих страничках посты с фото и видеороликами и рассказами о том, что для Вас является стимулом мечты с хэштегами <text:a xlink:type="simple" xlink:href="https://vk.com/feed?section=search&amp;q=%23%D0%A1%D1%82%D0%B8%D0%BC%D1%83%D0%BB%D0%BC%D0%BE%D0%B5%D0%B9%D0%BC%D0%B5%D1%87%D1%82%D1%8B" office:name=""><text:span text:style-name="Definition">#Стимулмоеймечты</text:span></text:a> <text:a xlink:type="simple" xlink:href="https://vk.com/feed?section=search&amp;q=%23%D0%9F%D1%80%D0%BE%D1%82%D0%B8%D0%B2%D0%BD%D0%B0%D1%80%D0%BA%D0%BE%D1%82%D0%B8%D0%BA%D0%BE%D0%B2" office:name=""><text:span text:style-name="Definition">#Противнаркотиков</text:span></text:a></text:p>
      <text:p text:style-name="Text_20_body"><text:line-break/></text:p>
      <text:p text:style-name="Text_20_body">Адрес страницы: <text:a xlink:type="simple" xlink:href="http://sevorehovo-borisovo.mos.ru/presscenter/newsnew/detail/10077975.html" office:name=""><text:span text:style-name="Definition">http://sevorehovo-borisovo.mos.ru/presscenter/newsnew/detail/10077975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1:54:52Z</meta:creation-date>
    <dc:date>2023-07-20T11:54:52Z</dc:date>
  </office:meta>
</office:document-meta>
</file>