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назвали-лучшего-социального-работника"/>В Москве назвали лучшего социального работника<text:bookmark-end text:name="в-москве-назвали-лучшего-социального-работника"/></text:h>
      <text:p text:style-name="First_20_paragraph">25.06.2024</text:p>
      <text:p text:style-name="Text_20_body">Быть лучшим социальным работников — это уважать и ценить людей, которым ты помогаешь, эффективно выстаивать коммуникацию, владеть современными технологиями оказания поддержки и навыками оказания первой помощи, уметь создать доброжелательную атмосферу, и, конечно, профессионально развиваться.</text:p>
      <text:p text:style-name="Text_20_body">«Убежден, финалисты сегодняшнего конкурса — лучшие работники столичной социальной защиты. Благодарю вас за то, что приняли решение испытать себя, за ваш ежедневный добросовестный труд и заботу о людях, которые нуждаются в помощи. Традициям заботы, благотворительности, милосердия москвичи хранят много веков и передают из поколения в поколение. От души желаю вам, вашим родным и близким крепкого здоровья, благополучия и новых успехов. Пусть доброта и тепло, которое вы несете в дома москвичей, возвращается к вам уютом и теплом в ваших семьях», — обратился к участникам городского состязания заместитель руководителя Департамента труда и социальной защиты населения города Москвы Павел Келлер.</text:p>
      <text:p text:style-name="Text_20_body">В финале конкурса приняли участие социальные работники, ставшие лучшими в окружном этапе соревнования. Финалистам продемонстрировать ключевые компетенции работника социальной защиты на практике. Итоговое конкурсное состязание прошло в формате интерактивных заданий с приглашенными актерами. Следуя индивидуальному маршрутному листу, конкурсанты выполняли задачи, максимально приближенные к реальной практике социального работника: помочь маломобильному человеку в утреннем умывании, сопроводить в больницу на плановый осмотр, оказать эмоциональная поддержку. Цифровая грамотность — еще один пункт проверки профессиональных знаний и навыков сотрудников. С помощью московских электронных сервисов конкурсантам предложили оплатить коммунальные услуги, заказать на дом продукты и лекарства. Конкурсные задания усложнялись и временным ограничением — не более 10 минут на каждое.</text:p>
      <text:p text:style-name="Text_20_body">По результатам прохождения всех этапов конкурса жюри определило трех победителей. Лучшим социальным работником города стала Екатерина Киреева, второе место завоевала Гузяль Мустафина, третье — Наталья Гурова. Примечательно, что все три победительницы трудятся в одном учреждении — «Мой социальный помощник» (<text:a xlink:type="simple" xlink:href="https://t.me/socialmos" office:name=""><text:span text:style-name="Definition">https://t.me/socialmos</text:span></text:a>).</text:p>
      <text:p text:style-name="Text_20_body">«В конкурсе участвую второй раз. В прошлом году тоже вышла в финал, но, к сожалению, призовое место не заняла. Решила не останавливаться на достигнутом и еще раз испытать себя. Даже не верится, что я — лучший социальный работник Москвы! Скажу честно, в этом году задания были труднее, но я готовилась к конкурсу. Помогло также регулярное повышение квалификации. Уверена, что наша помогающая профессия — особая. Ведь нас ждут люди, которым нужна помощь и эту поддержку мы должны оказать качественно и своевременно», — поделилась Екатерина Киреева.</text:p>
      <text:p text:style-name="Text_20_body">Институт дополнительного образования уже четвертый год является основной площадкой проведения состязания. «Конкурс — это хорошая возможность проверить себя и свои способности, увидеть зоны роста и запланировать новые шаги в будущем профессиональном развитии. Умение сдавать экзамены, проходить тестирование и участвовать в соревнованиях — отличный навык. Важно сохранять спокойствие и быть уверенным в своих силах. Поэтому, надеюсь, участники смогли получить удовольствие от соревнования», — отметил исполняющий обязанности директора Института дополнительного профобразования Игорь Тимофеев.</text:p>
      <text:p text:style-name="Text_20_body">Конкурс профессионального мастерства «Московские мастера» прошел в столице в 27-й раз. Ежегодно в нем принимает участие около 20 тысяч человек, представляющих свыше тысячи столичных предприятий и организаций. Учредители конкурса — Правительство Москвы, Московская Федерация профсоюзов и Московская Конфедерация промышленников и предпринимателей (работодателей).</text:p>
      <text:p text:style-name="Text_20_body"><text:line-break/></text:p>
      <text:p text:style-name="Text_20_body">Адрес страницы: <text:a xlink:type="simple" xlink:href="http://sevorehovo-borisovo.mos.ru/presscenter/newsnew/detail/12442354.html" office:name=""><text:span text:style-name="Definition">http://sevorehovo-borisovo.mos.ru/presscenter/newsnew/detail/1244235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3T15:40:15Z</meta:creation-date>
    <dc:date>2025-02-23T15:40:15Z</dc:date>
  </office:meta>
</office:document-meta>
</file>