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ые-инспекторы-движения-помощники-сотрудников-гибд"/>Юные инспекторы движения – помощники сотрудников ГИБД<text:bookmark-end text:name="юные-инспекторы-движения-помощники-сотрудников-гибд"/></text:h>
      <text:p text:style-name="First_20_paragraph">06.11.2015</text:p>
      <text:p text:style-name="Text_20_body">6 ноября на улице Кошкина юные инспекторы движения школы 982 помогли сотрудникам Госавтоинспекции южного округа провести пропагандистское мероприятие «Не нарушай правила движения!». Дети, участвующие в движении ЮИД, изучают и соблюдают правила поведения на проезжей части улицы и поэтому основной целью мероприятия было донести до участников дорожного движения мысль о том, что если дети выполняют требования правил дорожного движения, так ли это сложно сделать взрослым!?</text:p>
      <text:p text:style-name="Text_20_body">ЮИДовцы вместе с инспекторами ГИБДД вышли на многолюдную улицу для того, чтобы побеседовать с пешеходами. Они просили их быть внимательными на проезжей части дороги и переходить её только в специально установленных местах – на пешеходных переходах. И показывать тем самым детям правильный пример поведения на проезжей части. Дети ЮИД одели яркую одежду, ведь они знают, как важно быть заметными на улице – на проезжей части и во дворе, там, где движутся автомашины, и поэтому они рассказали прохожим о важности использования световозвращающих элементов.</text:p>
      <text:p text:style-name="Text_20_body">При выполнении всех этих несложных правил пешеходу не грозит беда на дороге, а детям, находящимся на каникулах, было полезно освежить в голове знания о безопасном поведении на проезжей части улицы <text:bookmark text:name="id__GoBack"/> 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sevorehovo-borisovo.mos.ru/presscenter/newsnew/detail/2283473.html" office:name=""><text:span text:style-name="Definition">http://sevorehovo-borisovo.mos.ru/presscenter/newsnew/detail/2283473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11:19:20Z</meta:creation-date>
    <dc:date>2025-02-20T11:19:20Z</dc:date>
  </office:meta>
</office:document-meta>
</file>