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районе-орехово-борисово-северное-задержан-грабитель"/>В районе Орехово-Борисово Северное задержан грабитель<text:bookmark-end text:name="в-районе-орехово-борисово-северное-задержан-грабитель"/></text:h>
      <text:p text:style-name="First_20_paragraph">10.11.2015</text:p>
      <text:p text:style-name="Text_20_body">7 ноября в 14.40 в ОМВД России по району Орехово-Борисово Северное поступило сообщение о грабеже. По словам потерпевшей, в 14.00 на улице Шипиловская неизвестный, применив насилие, не опасное для жизни и здоровья, открыто похитил у нее мобильный телефон, после чего скрылся. В ходе оперативно-розыскных мероприятий сотрудниками уголовного розыска ОМВД России по району Орехово-Борисово Северное на улице Шипиловская был задержан подозреваемый. Им оказался безработный ранее судимый 42-летний москвич. Похищенное изъято. По данному факту возбуждено уголовное дело по признакам состава преступления, предусмотренного ч. 2 ст. 161 УК РФ (грабеж). В отношении подозреваемого избрана мера пресечения в порядке ст. 91 УПК РФ.  </text:p>
      <text:p text:style-name="Text_20_body"><text:line-break/></text:p>
      <text:p text:style-name="Text_20_body">Адрес страницы: <text:a xlink:type="simple" xlink:href="http://sevorehovo-borisovo.mos.ru/presscenter/newsnew/detail/2288139.html" office:name=""><text:span text:style-name="Definition">http://sevorehovo-borisovo.mos.ru/presscenter/newsnew/detail/2288139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0T11:20:46Z</meta:creation-date>
    <dc:date>2025-02-20T11:20:46Z</dc:date>
  </office:meta>
</office:document-meta>
</file>