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бирюлево-западное-задержан-подозреваемый-в-краже"/>В районе Бирюлево Западное задержан подозреваемый в краже<text:bookmark-end text:name="в-районе-бирюлево-западное-задержан-подозреваемый-в-краже"/></text:h>
      <text:p text:style-name="First_20_paragraph">12.11.2015</text:p>
      <text:p text:style-name="Text_20_body">10 ноября в 17.30 в ОМВД России по району Бирюлево Западное поступило сообщение о краже. По словам потерпевшей, около 13.00 на улице Медынская неизвестный похитил у нее мобильный телефон. В ходе оперативно-розыскных мероприятий в 18.00 сотрудниками уголовного розыска ОМВД России по району Бирюлево Западное на Булатниковском проезде подозреваемый был задержан. Им оказался безработный 23-летний москвич. По данному факту возбуждено уголовное дело по признакам состава преступления, предусмотренного ч. 1 ст. 158 УК РФ (кража). В отношении подозреваемого избрана мера пресечения в виде подписки о невыезде.</text:p>
      <text:p text:style-name="Text_20_body"><text:line-break/></text:p>
      <text:p text:style-name="Text_20_body">Адрес страницы: <text:a xlink:type="simple" xlink:href="http://sevorehovo-borisovo.mos.ru/presscenter/newsnew/detail/2295154.html" office:name=""><text:span text:style-name="Definition">http://sevorehovo-borisovo.mos.ru/presscenter/newsnew/detail/229515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0:46:13Z</meta:creation-date>
    <dc:date>2025-02-20T10:46:13Z</dc:date>
  </office:meta>
</office:document-meta>
</file>