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териалы-проекта-реконструкция-пс-344-сенная-1-й-2-й-пусковой-комплекс-расположенной-по-адресу-г.-москва-ул.-маршала-захарова-вл.-16-а."/>Материалы проекта «Реконструкция ПС-344 Сенная», 1-й, 2-й пусковой комплекс», расположенной по адресу: г. Москва, ул. Маршала Захарова, вл. 16 А.<text:bookmark-end text:name="материалы-проекта-реконструкция-пс-344-сенная-1-й-2-й-пусковой-комплекс-расположенной-по-адресу-г.-москва-ул.-маршала-захарова-вл.-16-а."/></text:h>
      <text:p text:style-name="First_20_paragraph">27.11.2015</text:p>
      <text:p text:style-name="Text_20_body"><text:line-break/></text:p>
      <text:p text:style-name="Text_20_body">Адрес страницы: <text:a xlink:type="simple" xlink:href="http://sevorehovo-borisovo.mos.ru/presscenter/newsnew/detail/2331216.html" office:name=""><text:span text:style-name="Definition">http://sevorehovo-borisovo.mos.ru/presscenter/newsnew/detail/2331216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13:18:28Z</meta:creation-date>
    <dc:date>2024-05-07T13:18:28Z</dc:date>
  </office:meta>
</office:document-meta>
</file>