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явлен-дополнительный-эпизод-в-преступной-деятельности-ранее-задержанного-за-кражу-08.04.2015"/>Выявлен дополнительный эпизод в преступной деятельности ранее задержанного за кражу 08.04.2015<text:bookmark-end text:name="выявлен-дополнительный-эпизод-в-преступной-деятельности-ранее-задержанного-за-кражу-08.04.2015"/></text:h>
      <text:p text:style-name="First_20_paragraph">30.11.2015</text:p>
      <text:p text:style-name="Text_20_body">8 апреля в 15.20 в ОМВД России по Нагорному району поступило сообщение о краже. По словам потерпевшей, в период с 14-30 до 15-00 на улице Криворожская неизвестный путем свободного доступа, похитил два кошелька, в которых находились денежные средства.</text:p>
      <text:p text:style-name="Text_20_body">26 ноября в 12.00 сотрудниками уголовного розыска ОМВД России по Нагорному району в ходе работы с ранее задержанным по уголовному делу по ч. 2 ст. 158 УК РФ (кража) 28-летним москвичом была установлена его причастность в совершении вышеук<text:bookmark text:name="id__GoBack"/>азанного преступления. По данному факту возбуждено уголовное дело по признакам состава преступления, предусмотренного ч. 2 ст. 158 УК РФ (кража). В отношении подозреваемого избрана мера пресечения в виде ареста.</text:p>
      <text:p text:style-name="Text_20_body"><text:line-break/></text:p>
      <text:p text:style-name="Text_20_body">Адрес страницы: <text:a xlink:type="simple" xlink:href="http://sevorehovo-borisovo.mos.ru/presscenter/newsnew/detail/2335215.html" office:name=""><text:span text:style-name="Definition">http://sevorehovo-borisovo.mos.ru/presscenter/newsnew/detail/233521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6:43:50Z</meta:creation-date>
    <dc:date>2023-06-06T16:43:50Z</dc:date>
  </office:meta>
</office:document-meta>
</file>