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савтоинспекции-юга-столицы-подвели-итоги-мероприятия-зимние-каникулы"/>В Госавтоинспекции юга столицы подвели итоги мероприятия «Зимние каникулы»<text:bookmark-end text:name="в-госавтоинспекции-юга-столицы-подвели-итоги-мероприятия-зимние-каникулы"/></text:h>
      <text:p text:style-name="First_20_paragraph">13.01.2016</text:p>
      <text:p text:style-name="Text_20_body">11 января на юге столицы завершилось проведение общегородского профилактического рейда «Зимние каникулы». В ходе его проведения сотрудники дорожно-патрульной службы юга Москвы выявляли и пресекали правонарушения на проезжей части дороги со стороны маленьких пешеходов и сопровождающих их взрослых. За период мероприятия, а длилось оно 16 дней, было выявлено 206 нарушений со стороны детей и сопровождавших их взрослых, все они переходили проезжую часть в неположенном месте или на запрещающий сигнал светофора, 430 водителей были подвергнуты административному наказанию за нарушение правил перевозки детей – без применения специального детского удерживающего устройства или ремней безопасности для маленьких пассажиров. За время проведённого мероприятия 5 детей стали участниками ДТП, четверо из них пешеходы и 1 ребёнок-пассажир. По счастью, все они получили незначительные травмы.</text:p>
      <text:p text:style-name="Text_20_body">Дети отправились на учёбу и вернулись в детские сады после новогодних праздников. В связи с этим Госавтоинспекция юга Москвы призывает водителей и пешеходов не ослаблять бдительности и соблюдать правила дорожного движения. Водителям следует быть особенно внимательными при проезде пешеходных переходов, вблизи остановок общественного транспорта и быть предельно осторожными в зоне действия знака «Дети». Пешеходам при переходе дороги следует пользоваться пешеходными переходами и подавать подрастающему поколению правильный пример поведения на проезжей части. Будьте всегда внимательны, если вы идёте с детьми, маленьких детей крепко держите за руку вблизи и на проезжей части, будьте осторожны во дворовой территории. Для того, чтобы быть заметнее для водителей автомашин, в условиях недостаточной видимости – при снегопаде или в сумерках, пешеходам следует использовать световозвращающие элементы, позаботьтесь и проконтролируйте, чтобы и Ваши дети носили их каждый день.</text:p>
      <text:p text:style-name="Text_20_body"><text:line-break/></text:p>
      <text:p text:style-name="Text_20_body">Адрес страницы: <text:a xlink:type="simple" xlink:href="http://sevorehovo-borisovo.mos.ru/presscenter/newsnew/detail/2429636.html" office:name=""><text:span text:style-name="Definition">http://sevorehovo-borisovo.mos.ru/presscenter/newsnew/detail/2429636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4T02:51:58Z</meta:creation-date>
    <dc:date>2023-10-04T02:51:58Z</dc:date>
  </office:meta>
</office:document-meta>
</file>