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осавтоинспекция-юга-москвы-информирует"/>Госавтоинспекция юга Москвы информирует<text:bookmark-end text:name="госавтоинспекция-юга-москвы-информирует"/></text:h>
      <text:p text:style-name="First_20_paragraph">13.01.2016</text:p>
      <text:h text:style-name="Heading_20_1" text:outline-level="1"><text:bookmark-start text:name="уважаемые-москвичи-и-гости-столицы-государственная-инспекция-безопасности-дорожного-движения-доводит-до-вашего-сведения-о-том-что-за-2015-год-на-территории-южного-административного-округа-города-москвы-произошло-1228-дорожно-транспортных-происшествий-в-которых-погибли-54-человека-и-1422-участника-дорожного-движения-получили-ранения.-в-116-дорожно-транспортных-происшествиях-погибли-2-ребёнка-и-115-детей-были-ранены.-самыми-распространёнными-видами-дтп-по-прежнему-остаются-столкновения-транспортных-средств-их-произошло-551-и-наезды-на-пешеходов-их-случилось-453-из-них-196-произошли-на-пешеходных-переходах-и-257-вне-зоны-пешеходных-переходов."/>Уважаемые москвичи и гости столицы! Государственная инспекция безопасности дорожного движения доводит до Вашего сведения о том, что за 2015 год на территории южного административного округа города Москвы произошло 1228 дорожно-транспортных происшествий, в которых погибли 54 человека и 1422 участника дорожного движения получили ранения. В 116 дорожно-транспортных происшествиях погибли 2 ребёнка и 115 детей были ранены. Самыми распространёнными видами ДТП по-прежнему остаются столкновения транспортных средств – их произошло 551 и наезды на пешеходов, их случилось 453, из них 196 произошли на пешеходных переходах и 257 вне зоны пешеходных переходов.<text:bookmark-end text:name="уважаемые-москвичи-и-гости-столицы-государственная-инспекция-безопасности-дорожного-движения-доводит-до-вашего-сведения-о-том-что-за-2015-год-на-территории-южного-административного-округа-города-москвы-произошло-1228-дорожно-транспортных-происшествий-в-которых-погибли-54-человека-и-1422-участника-дорожного-движения-получили-ранения.-в-116-дорожно-транспортных-происшествиях-погибли-2-ребёнка-и-115-детей-были-ранены.-самыми-распространёнными-видами-дтп-по-прежнему-остаются-столкновения-транспортных-средств-их-произошло-551-и-наезды-на-пешеходов-их-случилось-453-из-них-196-произошли-на-пешеходных-переходах-и-257-вне-зоны-пешеходных-переходов."/></text:h>
      <text:p text:style-name="First_20_paragraph">Наиболее аварийными являются улицы: Липецкая, Автозаводская, Пролетарский проспект, Элеваторная, Касимовская, Нагатинская, Каспийская, Красного Маяка, Кантемировская, Кировоградская, Чертановская, Велозаводская, Мытная, Подольских Курсантов, Борисовские пруды, Нагатинская набережная, проспект Андропова, Балаклавский проспект, Чонгарский бульвар, Нагатинская набережная, Подольское шоссе, Загородное шоссе, Бесединское шосее, Каширское шоссе и Варшавское шоссе.</text:p>
      <text:p text:style-name="Text_20_body">Уважаемые пешеходы, соблюдайте Правила дорожного движения, переходите проезжую часть только по пешеходным переходам: по «зебре», на разрешающий сигнал светофора, по подземным и надземным пешеходным переходам.</text:p>
      <text:p text:style-name="Text_20_body">При переходе дороги по «зебре» убедитесь в безопасности движения. Когда для Вас загорелся зелёный сигнал светофора, прежде, чем начать переход, дождитесь полной остановки автомашин.</text:p>
      <text:p text:style-name="Text_20_body">В общественном транспорте крепко держитесь за поручни, а при выходе из него помните, – обходить стоящий на остановке автобус, троллейбус и трамвай опасно, – безопаснее дойти до ближайшего пешеходного перехода и перейти дорогу по нему. Если с Вами ребёнок – показывайте ему правильный пример поведения на проезжей части. Будьте внимательны во дворовых проездах. Для того, чтобы стать заметнее для водителей в условиях недостаточной видимости, используйте светоотражающие элементы в одежде.</text:p>
      <text:p text:style-name="Text_20_body">Уважаемые водители, соблюдайте безопасную скорость движения на проезжей части и во дворах. Будьте особенно внимательны в зоне действия знаков «Дети», пропускайте пешеходов на пешеходных переходах. Снижайте скорость при появлении детей вблизи проезжей части. При перевозке детей-пассажиров в салоне автомашины используйте детские автокресла, не забывайте пристёгиваться сами.</text:p>
      <text:p text:style-name="Text_20_body"><text:line-break/></text:p>
      <text:p text:style-name="Text_20_body">Адрес страницы: <text:a xlink:type="simple" xlink:href="http://sevorehovo-borisovo.mos.ru/presscenter/newsnew/detail/2431272.html" office:name=""><text:span text:style-name="Definition">http://sevorehovo-borisovo.mos.ru/presscenter/newsnew/detail/2431272.html</text:span></text:a></text:p>
      <text:p text:style-name="Text_20_body"><text:a xlink:type="simple" xlink:href="http://sevorehovo-borisovo.mos.ru" office:name=""><text:span text:style-name="Definition">Управа района Орехово-Борисово Север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0-06T22:18:22Z</meta:creation-date>
    <dc:date>2023-10-06T22:18:22Z</dc:date>
  </office:meta>
</office:document-meta>
</file>