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здравление-с-91-летием-ветерана-великой-отечественной-войны-николая-ефимовича-ковалёва"/>Поздравление с 91-летием ветерана Великой Отечественной войны – Николая Ефимовича Ковалёва<text:bookmark-end text:name="поздравление-с-91-летием-ветерана-великой-отечественной-войны-николая-ефимовича-ковалёва"/></text:h>
      <text:p text:style-name="First_20_paragraph">18.10.2016</text:p>
      <text:p text:style-name="Text_20_body">В УВД юга столицы стало хорошей традицией поздравлять ветеранов, достигших 90-летнего и более старшего возраста со значимыми датами в их жизни. Среди них немало участников Великой отечественной войны, тружеников тыла. 12 октября отметил своё 91-летие, активный участник ветеранской организации УВД по ЮАО г. Москвы Николай Ефимович Ковалёв. За плечами этой удивительно жизнерадостного человека тяжёлые военные годы. Старшина милиции в отставке <text:span text:style-name="T1">Ковалев Николай Ефимович</text:span> родился 12 октября 1925 года в деревне Погорелово Смоленской области. Призван в армию Рославльским РВК Смоленский области в сентябре 1943 года и направлен в распоряжение 385 стрелковой дивизии 2-го Белорусского фронта, где зачислен автоматчиком 9 роты 1266 стрелкового полка. В 1943 году начал сражаться с фашистами в Белоруссии, потом под Кенигсбергом, форсировал Одер, встречался на Эльбе с американскими солдатами в составе 355-й стрелковой дивизии. Он был разведчиком, пулеметчиком на танке и автоматчиком в отдельном батальоне прорыва. Не раз судьба испытывала его на прочность. Принимал участие в боях за освобождение городов Кричев, Чаусы, Могилев, Минск и других населенных пунктов Белоруссии. На его груди ордена Славы II и III степени, которые он получил в 1944 году. В наградных листах Ковалева Николая Ефимовича указывается: «В бою при прорыве обороны против­ника в Восточной Пруссии в числе первых ворвался в траншею противника и огнем из автомата уничтожил находившихся там солдат». «Личным примером отваги и мужества увлек личный состав на подвиг». «Отра<text:bookmark text:name="id__GoBack"/>жая контратаку противника, смело и решительно с возгласом «За Родину!» первым бросился на врага. Бойцы, последовали его личному примеру, рванулись в атаку, смяли противника. Высота была взята и удержана». До этих орденов Николай Ефимович еще был награжден орденом Красной Звезды, медалям «За боевые заслуги», «За отвагу» - весь иконостас солдатской славы. Демобилизовавшись из Армии Николай Ефимович тридцать лет прослужил в одном и том же 93 отделении милиции города Москвы. В настоящее время является активным помощником Совета ветеранов УВД по Южному административному округу г. Москвы. Портрет Николая Ефимовича помещен на стенде в музее боевой славы 355-й стрелковой дивизии в московской школе № 187 на Ломоносовском проспекте. В актовом зале УВД юга столицы поздравить ветерана с 91-летним юбилеем пришел личный состав Управления. От имени руководства заместитель начальника УВД, полковник полиции Дмитрий Баранов вручил имениннику памятный подарок и цветы, а также были сказаны самые тёплые слова и искренние пожелания.</text:p>
      <text:p text:style-name="Text_20_body"><text:line-break/></text:p>
      <text:p text:style-name="Text_20_body">Адрес страницы: <text:a xlink:type="simple" xlink:href="http://sevorehovo-borisovo.mos.ru/presscenter/newsnew/detail/3984942.html" office:name=""><text:span text:style-name="Definition">http://sevorehovo-borisovo.mos.ru/presscenter/newsnew/detail/3984942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2T21:01:07Z</meta:creation-date>
    <dc:date>2024-09-22T21:01:07Z</dc:date>
  </office:meta>
</office:document-meta>
</file>