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рофилактике-выпадения-детей-из-окон"/>ПАМЯТКА по профилактике выпадения детей из окон<text:bookmark-end text:name="памятка-по-профилактике-выпадения-детей-из-окон"/></text:h>
      <text:p text:style-name="First_20_paragraph">24.07.2020</text:p>
      <text:p text:style-name="Text_20_body"><text:line-break/></text:p>
      <text:p text:style-name="Text_20_body">Адрес страницы: <text:a xlink:type="simple" xlink:href="http://sevorehovo-borisovo.mos.ru/presscenter/newsnew/detail/9054603.html" office:name=""><text:span text:style-name="Definition">http://sevorehovo-borisovo.mos.ru/presscenter/newsnew/detail/9054603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20:22:19Z</meta:creation-date>
    <dc:date>2023-08-17T20:22:19Z</dc:date>
  </office:meta>
</office:document-meta>
</file>