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фик-загрутдинов-приступить-к-монтажу-и-надвижке-пролетных-строений-эстакады-прямого-хода-через-волгоградский-проспект-планируется-в-начале-лета"/>Рафик Загрутдинов: приступить к монтажу и надвижке пролетных строений эстакады прямого хода через Волгоградский проспект планируется в начале лета<text:bookmark-end text:name="рафик-загрутдинов-приступить-к-монтажу-и-надвижке-пролетных-строений-эстакады-прямого-хода-через-волгоградский-проспект-планируется-в-начале-лета"/></text:h>
      <text:p text:style-name="First_20_paragraph">22.03.2021</text:p>
      <text:p text:style-name="Text_20_body"><text:span text:style-name="T1">«Приступить к монтажу и надвижке пролетных строений эстакады прямого хода Юго-Восточной хорды через Волгоградский проспект планируем в начале лета, -</text:span> сообщил руководитель Департамента строительства города Москвы Рафик Загрутдинов. <text:span text:style-name="T1">– В настоящее время продолжаются работы по сооружению стапелей для монтажа пролетных строений и последующей надвижки. На других эстакадах ведется бетонирование опор, монтаж металлоконструкций пролетных строений, строительство подпорных стен, переустройство инженерных коммуникаций».</text:span></text:p>
      <text:p text:style-name="Text_20_body">Эстакада прямого хода пересечет Волгоградский проспект, Люблинскую улицу и железнодорожные пути Курского направления МЖД. Эстакады съездов обеспечат съезд с хорды на Волгоградский проспект, как в сторону центра, так и в сторону области, и с Волгоградского проспекта на хорду.</text:p>
      <text:p text:style-name="Text_20_body">Напомним, работы ведутся по проекту строительства улично-дорожной сети с искусственными сооружениями и переустройством инженерных коммуникаций на участке от улицы Грайвороновская до улицы Шоссейной, включая транспортную развязку на пересечении с Волгоградским проспектом.</text:p>
      <text:p text:style-name="Text_20_body">Всего предстоит построить, и реконструировать 10,74 километра дорог, включая основной ход – 2,19 километра, прилегающая улично-дорожная сеть – 6,12 километра.</text:p>
      <text:p text:style-name="Text_20_body">Будет построено 5 искусственных сооружений. В том числе, эстакада основного хода, протяженностью 1,48 километра, 4 эстакады съездов, общей протяженностью 1,83 км.</text:p>
      <text:p text:style-name="Text_20_body">Сегодня Мэр Москвы С.С.Собянин осмотрел ход строительства участка Юго-восточной хорды, где отметил, что <text:span text:style-name="T1">«Одну из главных проблем в Москве - транспортную – решаем, в том числе и за счет создания нового транспортного каркаса, который состоит из четырех хордовых магистралей. Это Северо-Западная хорда, Северо-Восточная хорда, Южная рокада и Юго-Восточная хорда. Северо-Западная хорда уже полностью построена. Южная рокада и Северо-Восточная хорда построены на две трети».</text:span></text:p>
      <text:p text:style-name="Text_20_body"><text:line-break/></text:p>
      <text:p text:style-name="Text_20_body">Адрес страницы: <text:a xlink:type="simple" xlink:href="http://sevorehovo-borisovo.mos.ru/presscenter/newsnew/detail/9803866.html" office:name=""><text:span text:style-name="Definition">http://sevorehovo-borisovo.mos.ru/presscenter/newsnew/detail/980386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03:14:12Z</meta:creation-date>
    <dc:date>2024-05-07T03:14:12Z</dc:date>
  </office:meta>
</office:document-meta>
</file>