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жители-района-орехово-борисово-северное"/>УВАЖАЕМЫЕ ЖИТЕЛИ РАЙОНА ОРЕХОВО-БОРИСОВО СЕВЕРНОЕ!<text:bookmark-end text:name="уважаемые-жители-района-орехово-борисово-северное"/></text:h>
      <text:p text:style-name="First_20_paragraph">30.04.2021</text:p>
      <text:p text:style-name="Text_20_body"><text:span text:style-name="T1">УВАЖАЕМЫЕ ЖИТЕЛИ РАЙОНА</text:span></text:p>
      <text:p text:style-name="Text_20_body"><text:span text:style-name="T1">ОРЕХОВО-БОРИСОВО СЕВЕРНОЕ!</text:span></text:p>
      <text:p text:style-name="Text_20_body"><text:span text:style-name="T1">В настоящее время в стадии реализации находится проект благоустройства Шипиловской улицы</text:span></text:p>
      <text:p text:style-name="Text_20_body"><text:span text:style-name="T1">от Каширского шоссе до ул. Маршала Захарова.</text:span></text:p>
      <text:p text:style-name="Text_20_body"><text:span text:style-name="T1">Для создания востребованного и комфортабельного благоустройства все жители района могут направить свои вопросы, предложения и пожелания в управу района в письменном виде, а также на официальную электронную почту</text:span> <text:a xlink:type="simple" xlink:href="mailto:sonbr@mos.ru" office:name=""><text:span text:style-name="Definition"><text:span text:style-name="T1">sonbr@mos.ru</text:span></text:span></text:a><text:span text:style-name="T1">.</text:span></text:p>
      <text:p text:style-name="Text_20_body"><text:line-break/></text:p>
      <text:p text:style-name="Text_20_body"/>
      <text:p text:style-name="Text_20_body"/>
      <text:p text:style-name="Text_20_body"><text:span text:style-name="T1">Работы по благоустройству территории разбиты на два этапа.</text:span></text:p>
      <text:p text:style-name="Text_20_body"><text:span text:style-name="T1">В рамках I этапа производства работ были затронуты территории прилегающие к адресам: ул. Шипиловская, д. 1, 3, 5, корп. 1, 9, 11, 13 по нечетной стороне улицы и д. 12, 14 – по четной, а также озелененная территория расположенная вдоль улицы. В общей сложности было заменено/устроено 20 875 кв.м. асфальтобетонного покрытия проездов, тротуаров и дорожно-тропиночных сетей, парковочного пространства. Заменено/установлено 9 337 метров бортового дорожного камня. Реконструированы три детские и спортивная площадки, с устройством синтетического покрытия общей площадью 2 120 кв.м., с установкой 5 игровых комплексов и современного игрового оборудования в количестве 56 шт.</text:span></text:p>
      <text:p text:style-name="Text_20_body"><text:span text:style-name="T1">Также оборудована площадка для выгула домашних животных. На зонах отдыха установлены удобные, практичные и антивандальные малые архитектурные формы – парковые скамейки, современные урны.</text:span></text:p>
      <text:p text:style-name="Text_20_body"><text:span text:style-name="T1">Высажено 18 многолетних деревьев и 65 кустарников. Созданы новые клумбы с посадкой 9 750-ти многолетних насаждений. Выполнены работы по ремонту 36 620 кв.м. газона, с последующей укладкой рулонного газона. Для комфортного и безопасного прибывания на всей протяженности пешеходной зоны, зоны отдыха, а также на площадках установлено 85 новых парковых опор, 39 камер видеонаблюдения и 3 тревожные кнопки.</text:span></text:p>
      <text:p text:style-name="Text_20_body"><text:span text:style-name="T1">Создана видовая зона общественного пространства, служащая местом отдыха и прогулок жителей, обеспечивая безопасность передвижения и прибывания.</text:span></text:p>
      <text:p text:style-name="Text_20_body"><text:span text:style-name="T1">Проведены работы по адаптации пространства территории для маломобильных групп населения в соответствии с нормами и правилами, существующими в городе Москве, предусматривающие удобные съезды, понижения тротуаров.</text:span></text:p>
      <text:p text:style-name="Text_20_body"><text:span text:style-name="T1">В целях подготовки ко II этапу благоустроительных работ выполнены работы по демонтажу автостоянки № 233.</text:span></text:p>
      <text:p text:style-name="Text_20_body"/>
      <text:p text:style-name="Text_20_body"/>
      <text:p text:style-name="Text_20_body"/>
      <text:p text:style-name="Text_20_body"/>
      <text:p text:style-name="Text_20_body"><text:a xlink:type="simple" xlink:href="/upload/medialibrary/468/karta-2.pptx" office:name="карта 2.pptx"><text:span text:style-name="Definition"><text:span text:style-name="T2">КАРТА</text:span></text:span></text:a></text:p>
      <text:p text:style-name="Text_20_body"/>
      <text:p text:style-name="Text_20_body"/>
      <text:p text:style-name="Text_20_body"><text:line-break/></text:p>
      <text:p text:style-name="Text_20_body">Адрес страницы: <text:a xlink:type="simple" xlink:href="http://sevorehovo-borisovo.mos.ru/presscenter/newsnew/detail/9920597.html" office:name=""><text:span text:style-name="Definition">http://sevorehovo-borisovo.mos.ru/presscenter/newsnew/detail/9920597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2:12:36Z</meta:creation-date>
    <dc:date>2023-06-14T02:12:36Z</dc:date>
  </office:meta>
</office:document-meta>
</file>