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одите-время-в-сети-безопасно"/>Проводите время в сети безопасно!<text:bookmark-end text:name="проводите-время-в-сети-безопасно"/></text:h>
      <text:p text:style-name="First_20_paragraph">17.02.2025</text:p>
      <text:p text:style-name="Text_20_body">«Специалисты Госуслуг подготовили новый видеоролик, посвящённый важной теме — кибергигиене. В современном мире, где цифровые технологии играют ключевую роль, защита личных данных становится не просто рекомендацией, а необходимостью. В видеоролике вы узнаете, какие правила необходимо соблюдать, чтобы мошенники не получили доступ к вашим персональным данным.</text:p>
      <text:p text:style-name="Text_20_body">#Министерство_цифрового_развития #Минцифры #Госуслуги #Москва #столица #кибергигиена #безопасность_в_Интертнете #правила_кибербезопасности #Московская_безопасность #МБ»</text:p>
      <text:p text:style-name="Text_20_body"><text:line-break/></text:p>
      <text:p text:style-name="Text_20_body">Адрес страницы: <text:a xlink:type="simple" xlink:href="http://sevorehovo-borisovo.mos.ru/safety-security/opop/detail/12812042.html" office:name=""><text:span text:style-name="Definition">http://sevorehovo-borisovo.mos.ru/safety-security/opop/detail/12812042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9:55:01Z</meta:creation-date>
    <dc:date>2025-02-17T19:55:01Z</dc:date>
  </office:meta>
</office:document-meta>
</file>